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break-before="page" fo:text-align="center" fo:margin-bottom="0in" fo:line-height="115%"/>
    </style:style>
    <style:style style:name="T2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3" style:parent-style-name="Domyślnaczcionkaakapitu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T4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P5" style:parent-style-name="Normalny" style:family="paragraph">
      <style:paragraph-properties fo:text-align="center" fo:margin-bottom="0in" fo:line-height="115%"/>
    </style:style>
    <style:style style:name="T6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P7" style:parent-style-name="Normalny" style:family="paragraph">
      <style:paragraph-properties fo:text-align="center" fo:margin-top="0.0694in" fo:margin-bottom="0.0694in" fo:line-height="100%"/>
    </style:style>
    <style:style style:name="T8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P9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10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11" style:parent-style-name="Normalny" style:family="paragraph">
      <style:paragraph-properties fo:text-align="center" fo:margin-top="0.0694in" fo:margin-bottom="0.0694in" fo:line-height="100%"/>
    </style:style>
    <style:style style:name="T12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P13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14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15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16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17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18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19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20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21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22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23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24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25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26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27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28" style:parent-style-name="Normalny" style:list-style-name="LFO1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29" style:parent-style-name="Normalny" style:list-style-name="LFO1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30" style:parent-style-name="Normalny" style:list-style-name="LFO1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31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32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33" style:parent-style-name="Normalny" style:list-style-name="LFO2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34" style:parent-style-name="Normalny" style:list-style-name="LFO2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35" style:parent-style-name="Normalny" style:list-style-name="LFO2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36" style:parent-style-name="Normalny" style:list-style-name="LFO2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37" style:parent-style-name="Normalny" style:list-style-name="LFO2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38" style:parent-style-name="Normalny" style:list-style-name="LFO2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39" style:parent-style-name="Normalny" style:list-style-name="LFO2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40" style:parent-style-name="Normalny" style:list-style-name="LFO2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41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42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43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44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45" style:parent-style-name="Normalny" style:list-style-name="LFO3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46" style:parent-style-name="Normalny" style:list-style-name="LFO3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47" style:parent-style-name="Normalny" style:list-style-name="LFO3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48" style:parent-style-name="Normalny" style:list-style-name="LFO3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49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50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51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52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53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54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55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56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57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58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59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60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61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62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63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64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65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66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67" style:parent-style-name="Normalny" style:family="paragraph">
      <style:paragraph-properties fo:text-align="center" fo:margin-top="0.0694in" fo:margin-bottom="0.0694in" fo:line-height="100%"/>
    </style:style>
    <style:style style:name="T68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P69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70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71" style:parent-style-name="Normalny" style:list-style-name="LFO4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72" style:parent-style-name="Normalny" style:list-style-name="LFO4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73" style:parent-style-name="Normalny" style:list-style-name="LFO4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74" style:parent-style-name="Normalny" style:list-style-name="LFO4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75" style:parent-style-name="Normalny" style:list-style-name="LFO4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76" style:parent-style-name="Normalny" style:list-style-name="LFO4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77" style:parent-style-name="Normalny" style:list-style-name="LFO4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78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79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80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81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82" style:parent-style-name="Normalny" style:list-style-name="LFO5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83" style:parent-style-name="Normalny" style:list-style-name="LFO5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84" style:parent-style-name="Normalny" style:list-style-name="LFO5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85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86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l" style:country-asian="PL"/>
    </style:style>
    <style:style style:name="P87" style:parent-style-name="Normalny" style:family="paragraph">
      <style:text-properties style:font-name="Times New Roman" style:font-name-complex="Times New Roman" fo:font-size="12pt" style:font-size-asian="12pt" style:font-size-complex="12pt"/>
    </style:style>
  </office:automatic-styles>
  <office:body>
    <office:text text:use-soft-page-breaks="true">
      <text:p text:style-name="P1"><text:span text:style-name="T2">INSTRUKCJA</text:span><text:span text:style-name="T3"><text:s/></text:span><text:span text:style-name="T4">O PARAFIALNYCH ZESPOŁACH CARITAS</text:span></text:p>
      <text:p text:style-name="P5"><text:span text:style-name="T6">W DIECEZJI ZAMOJSKO – LUBACZOWSKIEJ</text:span></text:p>
      <text:p text:style-name="P7"><text:span text:style-name="T8">WPROWADZENIE</text:span></text:p>
      <text:p text:style-name="P9">Tradycja Kościoła uczy o potrzebie odpowiedzialności za drugiego człowieka, która ma się wyrażać w trosce o jego zbawienie, a także o zabezpieczenie podstaw egzystencjalnych. Dla lepszego wypełnienia tych zadań apostołowie ustanowili współpracowników do „codziennego rozdawania jałmużny” oraz by „obsługiwali stoły” (por. Dz 6, 1 – 9).<text:s/></text:p>
      <text:p text:style-name="P10">Również w dzisiejszych czasach duszpasterze potrzebują licznych, gorliwych współpracowników, aby jak najlepiej wypełnić zadania apostolskie. Podobnie jak w dziedzinie liturgii i katechizacji parafia ma licznych współpracowników świeckich i zakonnych, tak również i w działalności charytatywnej do dobrego wypełniania swych zadań potrzebuje pomocy zespołu ludzi dobrej woli. Taką zaangażowaną grupą mogą być Parafialne Zespoły Caritas (PZC).</text:p>
      <text:p text:style-name="P11"><text:span text:style-name="T12">I. Powołanie, zadania i działalność Parafialnego Zespołu Caritas<text:s/></text:span></text:p>
      <text:p text:style-name="P13">Art. 1.</text:p>
      <text:p text:style-name="P14">Celem lepszego wypełniania zadań troski o potrzebujących, proboszcz zobowiązany jest do powołania Parafialnego Zespołu Caritas.</text:p>
      <text:p text:style-name="P15">Art. 2.</text:p>
      <text:p text:style-name="P16">W doborze członków PZC należy się kierować dostrzeżonymi u parafian charyzmatami o ukierunkowaniu charytatywnym, ich możliwościami osobowymi, zdrowotnymi i czasowymi, ich gotowością do podjęcia tej służby oraz zjednoczeniem z Chrystusem przez intensywne życie eucharystyczne.</text:p>
      <text:p text:style-name="P17">Art. 3.</text:p>
      <text:p text:style-name="P18">Powołane przez proboszcza do PZC osoby świeckie i zakonne (za zgodą właściwych przełożonych), podejmują się wspierać go w sposób stały i zorganizowany w realizowaniu charytatywnej misji Kościoła. <text:s/></text:p>
      <text:p text:style-name="P19">Art. 4.</text:p>
      <text:p text:style-name="P20">Jakkolwiek członkowie PZC działają na mocy swego własnego posłannictwa, wynikającego z uczestnictwa w powszechnym kapłaństwie Chrystusa, to jednak w swoim działaniu podlegają kierownictwu proboszcza, z tej racji, iż spełnia on hierarchiczną funkcję przewodniczenia parafialnej wspólnocie Ludu Bożego.</text:p>
      <text:p text:style-name="P21">Art. 5.</text:p>
      <text:p text:style-name="P22">Przewodniczącym PZC jest proboszcz. W posłudze tej wspiera<text:s/>go przełożony, którego proboszcz mianuje spośród członków zespołu.</text:p>
      <text:p text:style-name="P23"/>
      <text:soft-page-break/>
      <text:p text:style-name="P24">Art. 6.</text:p>
      <text:p text:style-name="P25">Przełożony koordynuje bieżącą działalność PZC pod kierunkiem proboszcza, który określa mu kompetencje stosownie do potrzeb i warunków lokalnych, kierując się przy tym zasadami niniejszej instrukcji.</text:p>
      <text:p text:style-name="P26">Art. 7.</text:p>
      <text:p text:style-name="P27">Zadania zespołu obejmują trzy kierunki działania:</text:p>
      <text:list text:style-name="LFO1" text:continue-numbering="true">
        <text:list-item>
          <text:p text:style-name="P28">mobilizację charytatywną całej wspólnoty parafialnej do praktykowania miłosierdzia modlitwą, czynem i słowem;</text:p>
        </text:list-item>
        <text:list-item>
          <text:p text:style-name="P29">w miarę pełne i stałe rozpoznawanie potrzeb i możliwości pomocy;</text:p>
        </text:list-item>
        <text:list-item>
          <text:p text:style-name="P30">organizowanie i świadczenie konkretnej pomocy potrzebującym.</text:p>
        </text:list-item>
      </text:list>
      <text:p text:style-name="P31">Art. 8.</text:p>
      <text:p text:style-name="P32">Zadanie mobilizowania wspólnoty parafialnej do świadczenia miłosierdzia członkowie zespołu wypełniają przez:</text:p>
      <text:list text:style-name="LFO2" text:continue-numbering="true">
        <text:list-item>
          <text:p text:style-name="P33">kontakty, rozmowy i zachęcanie parafian,</text:p>
        </text:list-item>
        <text:list-item>
          <text:p text:style-name="P34">kultywowanie parafialnych, sąsiedzkich i rodzinnych zwyczajów charytatywnych;</text:p>
        </text:list-item>
        <text:list-item>
          <text:p text:style-name="P35">przygotowywanie akcji charytatywnych (np. Tydzień Miłosierdzia, dzień chorych, okresowe akcje trzeźwościowe, Święty Mikołaj, Wigilia, opłatek czy spotkania wielkanocne dla osób samotnych itd.);</text:p>
        </text:list-item>
        <text:list-item>
          <text:p text:style-name="P36">uroczyste obchody świąt charytatywnych, np. Święto Miłosierdzia Bożego (druga niedziela wielkanocna), św. Brata Alberta (17 VI), itp.</text:p>
        </text:list-item>
        <text:list-item>
          <text:p text:style-name="P37">do modlitwy za żywych i umarłych; do praktykowania wzajemnego przebaczenia;</text:p>
        </text:list-item>
        <text:list-item>
          <text:p text:style-name="P38">do cierpliwego znoszenia krzywd;</text:p>
        </text:list-item>
        <text:list-item>
          <text:p text:style-name="P39">do podejmowania innych określonych czynów miłosierdzia, wynikających z Chrystusowego przykazania miłości bliźniego;</text:p>
        </text:list-item>
        <text:list-item>
          <text:p text:style-name="P40">do stałej i regularnej współpracy z PZC.</text:p>
        </text:list-item>
      </text:list>
      <text:p text:style-name="P41">Art. 9.</text:p>
      <text:p text:style-name="P42">Dla gruntownego rozpoznawania potrzeb i możliwości niesienia pomocy, konieczny jest podział parafii na rejony charytatywne. Każdy rejon winien mieć swego przedstawiciela w PZC – Opiekuna rejonowego, którego zadaniem jest rozeznanie pojawiających się potrzeb w danym rejonie oraz udzielanie pomocy doraźnej, a gdy zachodzi potrzeba – organizowanie także stałej i systematycznej pomocy duchowej i materialnej osobom lub rodzinom potrzebującym.</text:p>
      <text:p text:style-name="P43">Art. 10.</text:p>
      <text:p text:style-name="P44">Organizowanie i świadczenie konkretnej pomocy, PZC realizuje poprzez opiekunów rejonowych. Aby nikogo w swoim posługiwaniu nie pominąć, winni oni zwracać uwagę na następujące kategorie potrzebujących:</text:p>
      <text:list text:style-name="LFO3" text:continue-numbering="true">
        <text:list-item>
          <text:p text:style-name="P45">chorzy, dźwigający niedogodności wieku, niepełnosprawni, alkoholicy, narkomani;</text:p>
        </text:list-item>
        <text:list-item>
          <text:p text:style-name="P46">rodziny wielodzietne, osoby samotnie wychowujące dzieci, samotne i młodociane matki, rodziny narkomanów, alkoholików, bezrobotnych, rodziny rozbite i zdemoralizowane;</text:p>
        </text:list-item>
        <text:list-item>
          <text:p text:style-name="P47">biedne dzieci i młodzież, osierocone, opuszczone, zaniedbane, deprawowane, opóźnione w rozwoju itp.;</text:p>
        </text:list-item>
        <text:list-item>
          <text:p text:style-name="P48">podróżni, emigranci, pielgrzymi, studenci zagraniczni, włóczędzy itp.;</text:p>
        </text:list-item>
      </text:list>
      <text:p text:style-name="P49">Art. 11.</text:p>
      <text:p text:style-name="P50">W większych parafiach, jeśli zachodzi potrzeba, można w ramach PZC wyłonić specjalne sekcje zajmujące się tylko jednym rodzajem potrzebujących (np.: opuszczonych ludzi w podeszłym wieku). Sekcją kieruje wówczas wyznaczony przez proboszcza Opiekun sekcyjny.</text:p>
      <text:p text:style-name="P51">Art. 12.</text:p>
      <text:p text:style-name="P52">Pracę Opiekunów rejonowych oraz opiekunów sekcyjnych wspomagają tzw. pomocnicy charytatywni, którzy rekrutują się z grona młodzieży parafialnej, lektorów, ministrantów, ruchów i stowarzyszeń młodzieżowych – Światło – Życie, KSM, Harcerstwo, wolontariat, Szkolne Koła Caritas itp.</text:p>
      <text:p text:style-name="P53">Art. 13.</text:p>
      <text:p text:style-name="P54">PZC winien współpracować z innymi grupami apostolskimi na terenie parafii, ukazując im możliwości działania na odcinku charytatywnym. Może być również włączony w parafialną radę duszpasterską, jako jej sekcja.</text:p>
      <text:p text:style-name="P55">Art. 14.</text:p>
      <text:p text:style-name="P56">PZC winien otaczać opieką znajdujące się na terenie parafii kościelne placówki charytatywne (jak np.: sierociniec, ochronka, Dom Pomocy Społecznej, Dom Samotnej Matki, Warsztaty Terapii Zajęciowej, świetlica środowiskowa, kuchnia dla ubogich itp.), a jeśli zachodzi potrzeba, wspierać proboszcza w tworzeniu takich placówek.</text:p>
      <text:p text:style-name="P57">Art. 15.</text:p>
      <text:p text:style-name="P58">PZC może podjąć współpracę z państwowymi lub samorządowymi organizacjami społecznymi o charakterze opiekuńczym, za zgodą biskupa diecezjalnego i przy współpracy z Caritas Diecezjalną.<text:s/></text:p>
      <text:p text:style-name="P59">Art. 16.</text:p>
      <text:p text:style-name="P60">Członkowie PZC pełnią swoją posługę honorowo i nieodpłatnie, z pobudek chrześcijańskiej miłości bliźniego.<text:s/>Nie wyklucza się jednak możliwości etatowego zatrudnienia osób, które muszą poświęcić całkowicie swój czas (np. pielęgniarka domowa chorych, pracownica ochronki itp.). Wynagrodzenie można im zapewnić z funduszów charytatywnych na zasadach obowiązujących w diecezji.</text:p>
      <text:p text:style-name="P61">Art. 17.</text:p>
      <text:soft-page-break/>
      <text:p text:style-name="P62">Potrzebne do udzielania pomocy środki materialne w naturze i gotówce zespół czerpie z różnych źródeł: np.: zbiórek przeprowadzanych w dniach wyznaczonych przez biskupa diecezjalnego, ofiar zbieranych w tygodniu miłosierdzia, ofiar pieniężnych i w naturze pochodzących od osób prywatnych, dotacji od instytucji państwowych, samorządowych i społecznych, z funduszów parafialnych oraz innych źródeł.</text:p>
      <text:p text:style-name="P63">Art. 18.</text:p>
      <text:p text:style-name="P64">PZC dokumentuje swoją działalność przez zbieranie informacji co do osób potrzebujących, protokołów spotkań, kroniki, ewidencji otrzymanych darów i ofiar, kartoteki zadeklarowanych ofiar pieniężnych i usług oraz innych ksiąg i dokumentów. Dokumentację tę przechowuje się w kancelarii parafialnej i przekazuje do wglądu podczas wizytacji dziekańskiej i kanonicznej.<text:s/>Wszelkie pisma, dokumenty i informacje PZC wychodzące na zewnątrz wymagają podpisu proboszcza lub osoby przez niego upoważnionej. Wszelka dokumentacja PZC podlega przepisom RODO.</text:p>
      <text:p text:style-name="P65">Art. 19.</text:p>
      <text:p text:style-name="P66">Wszystkich członków PZC oraz współpracujących z nim osób obowiązuje w sumieniu dyskrecja i zachowanie tajemnicy w odniesieniu do spraw osób, którym pomagają. Nie mogą oni bez zgody proboszcza udzielić nikomu informacji uzyskanych w związku z pełnieniem swych charytatywnych zadań.</text:p>
      <text:p text:style-name="P67"><text:span text:style-name="T68">II. Formacja charytatywna PZC</text:span></text:p>
      <text:p text:style-name="P69">Art. 20.</text:p>
      <text:p text:style-name="P70">Osoby angażujące się w zespołową działalność charytatywną winny wypracowywać w sobie następujące cechy:</text:p>
      <text:list text:style-name="LFO4" text:continue-numbering="true">
        <text:list-item>
          <text:p text:style-name="P71">życie w zjednoczeniu z Chrystusem;</text:p>
        </text:list-item>
        <text:list-item>
          <text:p text:style-name="P72">wolność od przywiązania do bogactwa;</text:p>
        </text:list-item>
        <text:list-item>
          <text:p text:style-name="P73">zdolność do wielkodusznego poświęcania się;</text:p>
        </text:list-item>
        <text:list-item>
          <text:p text:style-name="P74">umiejętność do spieszenia z pomocą w każdej potrzebie;</text:p>
        </text:list-item>
        <text:list-item>
          <text:p text:style-name="P75">kwalifikacje zawodowe;</text:p>
        </text:list-item>
        <text:list-item>
          <text:p text:style-name="P76">zmysł rodzinny i obywatelski;</text:p>
        </text:list-item>
        <text:list-item>
          <text:p text:style-name="P77">cnoty odnoszące się do Życia społecznego jak: uczciwość, poczucie sprawiedliwości, szczerość, uprzejmość, delikatność i siła ducha.</text:p>
        </text:list-item>
      </text:list>
      <text:p text:style-name="P78">Art. 21.</text:p>
      <text:p text:style-name="P79">Dla owocnego posługiwania parafialnego zespołu charytatywnego potrzebna jest stała formacja religijna – duchowa i metodyczna członków. Należy to do głównych obowiązków proboszcza, który w tym celu organizuje specjalne spotkania formacyjne. Członkowie zespołu mogą także brać udział w rekolekcjach zamkniętych i dniach skupienia o tematyce dobroczynności, organizowanych przez domy rekolekcyjne diecezji.</text:p>
      <text:p text:style-name="P80">Art. 22.</text:p>
      <text:soft-page-break/>
      <text:p text:style-name="P81">Zebrania zespołu trzeba organizować regularnie w ustalonych, w zależności od potrzeb, odstępach, a tematyka ich winna obejmować:</text:p>
      <text:list text:style-name="LFO5" text:continue-numbering="true">
        <text:list-item>
          <text:p text:style-name="P82">formację religijną;</text:p>
        </text:list-item>
        <text:list-item>
          <text:p text:style-name="P83">formację metodyczno-dydaktyczną;</text:p>
        </text:list-item>
        <text:list-item>
          <text:p text:style-name="P84">sprawy organizacyjne.</text:p>
        </text:list-item>
      </text:list>
      <text:p text:style-name="P85">Art. 23.</text:p>
      <text:p text:style-name="P86">Spotkanie zwyczajne, dotyczące formacji religijnej winno zawierać uczestniczenie we Mszy świętej lub nabożeństwie, wyjaśnianie Pisma świętego oraz rozważanie prawd wiary i zasad moralności chrześcijańskiej. W części obejmującej formację metodyczno-dydaktyczną, przewidzieć należy referat lub wykład z dziedziny np.: katolickiej nauki społecznej, psychologii, pielęgniarstwa, ustawodawstwa itp. W części organizacyjnej spotkania omawia się aktualne problemy charytatywne w parafii.</text:p>
      <text:p text:style-name="P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aritas Diecezji Zamojsko-Lubaczowskiej</meta:initial-creator>
    <dc:creator>Caritas Diecezji Zamojsko-Lubaczowskiej</dc:creator>
    <meta:creation-date>2026-08-17T12:53:00Z</meta:creation-date>
    <dc:date>2026-08-17T13:16:00Z</dc:date>
    <meta:template xlink:href="Normal.dotm" xlink:type="simple"/>
    <meta:editing-cycles>1</meta:editing-cycles>
    <meta:editing-duration>PT1380S</meta:editing-duration>
    <meta:document-statistic meta:page-count="5" meta:paragraph-count="17" meta:word-count="1280" meta:character-count="8948" meta:row-count="64" meta:non-whitespace-character-count="7685"/>
  </office:meta>
</office:document-meta>
</file>