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enorite Display" svg:font-family="Tenorite Display" style:font-family-generic="system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enorite Display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enorite Display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margin-bottom="0in"/>
      <style:text-properties style:font-name="Times New Roman" style:font-name-asian="Calibri" style:font-name-complex="Times New Roman" fo:font-weight="bold" style:font-weight-asian="bold" style:font-weight-complex="bold" style:letter-kerning="false"/>
    </style:style>
    <style:style style:name="P5" style:parent-style-name="Normalny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style:font-weight-complex="bold" style:letter-kerning="false"/>
    </style:style>
    <style:style style:name="P6" style:parent-style-name="Normalny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style:font-weight-complex="bold" style:letter-kerning="false"/>
    </style:style>
    <style:style style:name="P7" style:parent-style-name="Normalny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letter-kerning="false"/>
    </style:style>
    <style:style style:name="P8" style:parent-style-name="Normalny" style:family="paragraph">
      <style:paragraph-properties fo:margin-bottom="0in"/>
    </style:style>
    <style:style style:name="T9" style:parent-style-name="Domyślnaczcionkaakapitu" style:family="text">
      <style:text-properties style:font-name="Times New Roman" style:font-name-asian="Calibri" style:font-name-complex="Times New Roman" style:letter-kerning="false"/>
    </style:style>
    <style:style style:name="P10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11" style:parent-style-name="Normalny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12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13" style:parent-style-name="Normalny" style:family="paragraph">
      <style:paragraph-properties fo:text-align="justify" fo:margin-bottom="0in"/>
    </style:style>
    <style:style style:name="T14" style:parent-style-name="Domyślnaczcionkaakapitu" style:family="text">
      <style:text-properties style:font-name="Times New Roman" style:font-name-asian="Calibri" style:font-name-complex="Times New Roman" style:letter-kerning="false"/>
    </style:style>
    <style:style style:name="T1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fo:color="#0563C1" style:letter-kerning="false" style:text-underline-type="single" style:text-underline-style="solid" style:text-underline-width="auto" style:text-underline-mode="continuous"/>
    </style:style>
    <style:style style:name="T16" style:parent-style-name="Domyślnaczcionkaakapitu" style:family="text">
      <style:text-properties style:font-name="Times New Roman" style:font-name-asian="Calibri" style:font-name-complex="Times New Roman" style:letter-kerning="false"/>
    </style:style>
    <style:style style:name="P17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18" style:parent-style-name="Normalny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19" style:parent-style-name="Normalny" style:list-style-name="LFO2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20" style:parent-style-name="Normalny" style:list-style-name="LFO2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21" style:parent-style-name="Normalny" style:list-style-name="LFO2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22" style:parent-style-name="Normalny" style:list-style-name="LFO2" style:family="paragraph">
      <style:paragraph-properties fo:text-align="justify" fo:margin-bottom="0in"/>
    </style:style>
    <style:style style:name="T23" style:parent-style-name="Domyślnaczcionkaakapitu" style:family="text">
      <style:text-properties style:font-name="Times New Roman" style:font-name-asian="Calibri" style:font-name-complex="Times New Roman" style:letter-kerning="false"/>
    </style:style>
    <style:style style:name="P24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25" style:parent-style-name="Normalny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26" style:parent-style-name="Normalny" style:list-style-name="LFO2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27" style:parent-style-name="Normalny" style:list-style-name="LFO2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28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29" style:parent-style-name="Normalny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30" style:parent-style-name="Normalny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31" style:parent-style-name="Normalny" style:family="paragraph">
      <style:paragraph-properties fo:text-align="justify" fo:margin-bottom="0in"/>
    </style:style>
    <style:style style:name="T32" style:parent-style-name="Domyślnaczcionkaakapitu" style:family="text">
      <style:text-properties style:font-name="Times New Roman" style:font-name-asian="Calibri" style:font-name-complex="Times New Roman" style:letter-kerning="false"/>
    </style:style>
    <style:style style:name="P33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34" style:parent-style-name="Normalny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35" style:parent-style-name="Normalny" style:list-style-name="LFO3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36" style:parent-style-name="Normalny" style:list-style-name="LFO3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37" style:parent-style-name="Normalny" style:list-style-name="LFO3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38" style:parent-style-name="Normalny" style:list-style-name="LFO3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39" style:parent-style-name="Normalny" style:list-style-name="LFO3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40" style:parent-style-name="Normalny" style:list-style-name="LFO3" style:family="paragraph">
      <style:paragraph-properties fo:text-align="justify" fo:margin-bottom="0in"/>
      <style:text-properties style:font-name="Times New Roman" style:font-name-asian="Calibri" style:font-name-complex="Times New Roman" style:letter-kerning="false"/>
    </style:style>
    <style:style style:name="P41" style:parent-style-name="Normalny" style:family="paragraph">
      <style:paragraph-properties fo:text-align="justify" fo:margin-bottom="0in" fo:margin-left="0.25in">
        <style:tab-stops/>
      </style:paragraph-properties>
      <style:text-properties style:font-name="Times New Roman" style:font-name-asian="Calibri" style:font-name-complex="Times New Roman" style:letter-kerning="false"/>
    </style:style>
    <style:style style:name="P42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43" style:parent-style-name="Normalny" style:family="paragraph">
      <style:paragraph-properties fo:text-align="justify" fo:margin-bottom="0in" fo:margin-left="0.25in">
        <style:tab-stops/>
      </style:paragraph-properties>
    </style:style>
    <style:style style:name="T44" style:parent-style-name="Domyślnaczcionkaakapitu" style:family="text">
      <style:text-properties style:font-name="Times New Roman" style:font-name-asian="Calibri" style:font-name-complex="Times New Roman" style:letter-kerning="false"/>
    </style:style>
    <style:style style:name="T45" style:parent-style-name="Domyślnaczcionkaakapitu" style:family="text">
      <style:text-properties style:font-name="Times New Roman" style:font-name-asian="Calibri" style:font-name-complex="Times New Roman" fo:font-weight="bold" style:font-weight-asian="bold" style:font-weight-complex="bold" style:letter-kerning="false"/>
    </style:style>
    <style:style style:name="T46" style:parent-style-name="Domyślnaczcionkaakapitu" style:family="text">
      <style:text-properties style:font-name="Times New Roman" style:font-name-asian="Calibri" style:font-name-complex="Times New Roman" style:letter-kerning="false"/>
    </style:style>
    <style:style style:name="P47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48" style:parent-style-name="Normalny" style:family="paragraph">
      <style:paragraph-properties fo:margin-bottom="0in" fo:line-height="100%"/>
      <style:text-properties style:font-name="Times New Roman" style:font-name-asian="Calibri" style:font-name-complex="Times New Roman" style:letter-kerning="false"/>
    </style:style>
    <style:style style:name="P49" style:parent-style-name="Normalny" style:family="paragraph">
      <style:paragraph-properties fo:margin-bottom="0in" fo:line-height="100%"/>
      <style:text-properties style:font-name="Times New Roman" style:font-name-asian="Calibri" style:font-name-complex="Times New Roman" style:letter-kerning="false"/>
    </style:style>
    <style:style style:name="P50" style:parent-style-name="Normalny" style:list-style-name="LFO1" style:family="paragraph">
      <style:paragraph-properties fo:text-align="justify" fo:margin-bottom="0in"/>
      <style:text-properties style:font-name="Times New Roman" style:font-name-asian="Calibri" style:font-name-complex="Times New Roman" style:letter-kerning="false" style:text-underline-type="single" style:text-underline-style="solid" style:text-underline-width="auto" style:text-underline-mode="continuous"/>
    </style:style>
    <style:style style:name="P51" style:parent-style-name="Normalny" style:family="paragraph">
      <style:paragraph-properties fo:margin-bottom="0in" fo:line-height="100%"/>
      <style:text-properties style:font-name="Times New Roman" style:font-name-asian="Calibri" style:font-name-complex="Times New Roman" style:letter-kerning="false"/>
    </style:style>
    <style:style style:name="P52" style:parent-style-name="Normalny" style:family="paragraph">
      <style:paragraph-properties fo:margin-bottom="0in" fo:line-height="150%"/>
      <style:text-properties style:font-name="Times New Roman" style:font-name-asian="Times New Roman" style:font-name-complex="Times New Roman" style:letter-kerning="false" style:language-asian="pl" style:country-asian="PL"/>
    </style:style>
  </office:automatic-styles>
  <office:body>
    <office:text text:use-soft-page-breaks="true">
      <text:p text:style-name="P1"/>
      <text:p text:style-name="P5">KLAUZULA INFORMACYJNA</text:p>
      <text:p text:style-name="P6">dotycząca przetwarzania danych osobowych w związku z użyczeniem sprzętu rehabilitacyjnego</text:p>
      <text:p text:style-name="P7"/>
      <text:p text:style-name="P8"><text:span text:style-name="T9">Zgodnie z art. 13 ust. 1 i ust. 2 Rozporządzenia Parlamentu Europejskiego i Rady (UE) 2016/679 z dnia 27 kwietnia 2016 r. w sprawie ochrony osób fizycznych w związku <text:s/>przetwarzaniem danych osobowych i w sprawie swobodnego przepływu takich danych oraz uchylenia dyrektywy 95/46/WE (ogólne rozporządzenie o ochronie danych) (Dz. Urz. UE L 119 z 04.05.2016, str. 1, z późn. zm.), dalej RODO, informuję, iż:</text:span></text:p>
      <text:list text:style-name="LFO1" text:continue-numbering="true">
        <text:list-item>
          <text:p text:style-name="P10">Administrator</text:p>
        </text:list-item>
      </text:list>
      <text:p text:style-name="P11">Administratorem Pani/Pana danych osobowych jest Caritas Diecezji Zamojsko-Lubaczowskiej, z siedzibą w Zamościu, ul. Zamoyskiego 1, 22-400 Zamość, KRS: 0000350686, NIP: 922-18-99-334, REGON: 040024191, adres poczty elektronicznej: zamosc@caritas.pl, tel. 84 639 96 03.</text:p>
      <text:list text:style-name="LFO1" text:continue-numbering="true">
        <text:list-item>
          <text:p text:style-name="P12">Inspektor Ochrony Danych</text:p>
        </text:list-item>
      </text:list>
      <text:p text:style-name="P13"><text:span text:style-name="T14">Administrator wyznaczył Inspektora Ochrony Danych, z którym można kontaktować się we wszystkich sprawach dotyczących przetwarzania danych osobowych oraz korzystania z praw związanych z ich przetwarzaniem pod adresem poczty elektronicznej:<text:s/></text:span><text:a xlink:href="mailto:iod.zamosc@caritas.pl" office:target-frame-name="_top" xlink:show="replace"><text:span text:style-name="T15">iod.zamosc@caritas.pl</text:span></text:a><text:span text:style-name="T16">.</text:span></text:p>
      <text:list text:style-name="LFO1" text:continue-numbering="true">
        <text:list-item>
          <text:p text:style-name="P17">Cel i podstawa prawna przetwarzania</text:p>
        </text:list-item>
      </text:list>
      <text:p text:style-name="P18">Pani/Pana dane osobowe będą przetwarzane:</text:p>
      <text:list text:style-name="LFO2" text:continue-numbering="true">
        <text:list-item>
          <text:p text:style-name="P19">w celu podjęcia działań przed zawarciem umowy oraz zawarcia i wykonania umowy użyczenia sprzętu rehabilitacyjnego, w szczególności wydania, ewidencjonowania, transportu, obsługi oraz zwrotu sprzętu – na podstawie art. 6 ust. 1 lit. b RODO;</text:p>
        </text:list-item>
        <text:list-item>
          <text:p text:style-name="P20">w celu wykonania obowiązków prawnych dotyczących prowadzenia dokumentacji rachunkowej, podatkowej, majątkowej i rozliczeniowej – na podstawie art. 6 ust. 1 lit. c RODO, w związku z właściwymi przepisami o rachunkowości i przepisami podatkowymi;</text:p>
        </text:list-item>
        <text:list-item>
          <text:p text:style-name="P21">w celu ochrony majątku Administratora oraz ustalenia, dochodzenia lub obrony roszczeń związanych z wydaniem, używaniem, uszkodzeniem, utratą albo niezwróceniem sprzętu – na podstawie art. 6 ust. 1 lit. f RODO. Prawnie uzasadnionym interesem Administratora jest ochrona jego mienia oraz praw;</text:p>
        </text:list-item>
        <text:list-item>
          <text:p text:style-name="P22"><text:span text:style-name="T23">w zakresie numeru telefonu – w celu usprawnienia kontaktu dotyczącego dostępności, wydania, transportu, awarii, serwisu lub zwrotu sprzętu – na podstawie art. 6 ust. 1 lit. f RODO. Podanie numeru telefonu jest dobrowolne.</text:span></text:p>
        </text:list-item>
      </text:list>
      <text:list text:style-name="LFO1" text:continue-numbering="true">
        <text:list-item>
          <text:p text:style-name="P24">Odbiorcy danych osobowych</text:p>
        </text:list-item>
      </text:list>
      <text:p text:style-name="P25">Pani/Pana dane osobowe mogą zostać przekazane:</text:p>
      <text:list text:style-name="LFO2" text:continue-numbering="true">
        <text:list-item>
          <text:p text:style-name="P26">podmiotom świadczącym na rzecz Administratora usługi informatyczne, księgowe, prawne, pocztowe, kurierskie, transportowe, serwisowe, archiwizacyjne oraz związane z bezpiecznym niszczeniem dokumentacji – w zakresie niezbędnym do wykonania tych usług;</text:p>
        </text:list-item>
        <text:list-item>
          <text:p text:style-name="P27">organom publicznym oraz innym podmiotom uprawnionym do otrzymania danych na podstawie obowiązujących przepisów prawa.</text:p>
        </text:list-item>
      </text:list>
      <text:list text:style-name="LFO1" text:continue-numbering="true">
        <text:list-item>
          <text:p text:style-name="P28">Okres przechowywania danych osobowych</text:p>
        </text:list-item>
      </text:list>
      <text:p text:style-name="P29">Pani/Pana dane osobowe będą przechowywane przez okres obowiązywania umowy, a po jej zakończeniu przez 5 lat, licząc od końca roku kalendarzowego, w którym umowa została zakończona, sprzęt został zwrócony i ostatecznie rozliczony.</text:p>
      <text:p text:style-name="P30">Jeżeli w związku z realizacją umowy powstanie spór albo konieczność ustalenia, dochodzenia lub obrony roszczeń, dane mogą być przechowywane do czasu prawomocnego zakończenia sprawy, wykonania rozstrzygnięcia oraz upływu właściwego terminu przedawnienia roszczeń.</text:p>
      <text:p text:style-name="P31"><text:span text:style-name="T32">Numer telefonu będzie przetwarzany nie dłużej niż do zakończenia i rozliczenia umowy, chyba że dalsze przetwarzanie będzie konieczne do ustalenia, dochodzenia lub obrony roszczeń.</text:span></text:p>
      <text:list text:style-name="LFO1" text:continue-numbering="true">
        <text:list-item>
          <text:p text:style-name="P33">Prawa osób, których dane dotyczą</text:p>
        </text:list-item>
      </text:list>
      <text:p text:style-name="P34">Na zasadach określonych w RODO przysługuje Pani/Panu prawo do:</text:p>
      <text:list text:style-name="LFO3" text:continue-numbering="true">
        <text:list-item>
          <text:p text:style-name="P35">dostępu do swoich danych osobowych oraz otrzymania ich kopii;<text:s/></text:p>
        </text:list-item>
        <text:list-item>
          <text:p text:style-name="P36">sprostowania danych osobowych;<text:s/></text:p>
        </text:list-item>
        <text:list-item>
          <text:p text:style-name="P37">usunięcia danych osobowych;<text:s/></text:p>
        </text:list-item>
        <text:list-item>
          <text:p text:style-name="P38">ograniczenia przetwarzania danych;<text:s/></text:p>
        </text:list-item>
        <text:list-item>
          <text:p text:style-name="P39">przenoszenia danych przetwarzanych na podstawie umowy w sposób zautomatyzowany;<text:s/></text:p>
        </text:list-item>
        <text:list-item>
          <text:p text:style-name="P40">wniesienia sprzeciwu wobec przetwarzania danych prowadzonego na podstawie art. 6 ust. 1 lit. f RODO.<text:s/></text:p>
        </text:list-item>
      </text:list>
      <text:p text:style-name="P41">Prawo usunięcia danych oraz pozostałe prawa nie mają charakteru bezwzględnego. Administrator może nadal przetwarzać dane, jeżeli jest to konieczne do wykonania obowiązku prawnego albo ustalenia, dochodzenia lub obrony roszczeń.</text:p>
      <text:list text:style-name="LFO1" text:continue-numbering="true">
        <text:list-item>
          <text:p text:style-name="P42">Prawo wniesienia skargi</text:p>
        </text:list-item>
      </text:list>
      <text:p text:style-name="P43"><text:span text:style-name="T44">Jeżeli uzna Pani/Pan, że dane osobowe są przetwarzane niezgodnie z przepisami RODO, przysługuje Pani/Panu prawo wniesienia skargi do<text:s/></text:span><text:span text:style-name="T45">Prezesa Urzędu Ochrony Danych Osobowych</text:span><text:span text:style-name="T46">.</text:span></text:p>
      <text:list text:style-name="LFO1" text:continue-numbering="true">
        <text:list-item>
          <text:p text:style-name="P47">Informacje o wymogu podania danych osobowych</text:p>
        </text:list-item>
      </text:list>
      <text:p text:style-name="P48">Podanie imienia i nazwiska, adresu zamieszkania oraz numeru PESEL jest warunkiem zawarcia i realizacji umowy. Niepodanie tych danych uniemożliwi zawarcie umowy i wydanie sprzętu.</text:p>
      <text:p text:style-name="P49">Podanie numeru telefonu jest dobrowolne. Niepodanie numeru telefonu nie uniemożliwia zawarcia umowy, ale może utrudnić kontakt dotyczący wydania, transportu, naprawy lub zwrotu sprzętu.</text:p>
      <text:list text:style-name="LFO1" text:continue-numbering="true">
        <text:list-item>
          <text:p text:style-name="P50">Zautomatyzowane podejmowanie decyzji</text:p>
        </text:list-item>
      </text:list>
      <text:p text:style-name="P51">Pani/Pana dane osobowe nie będą wykorzystywane do podejmowania decyzji w sposób wyłącznie zautomatyzowany, w tym do profilowania.</text:p>
      <text:p text:style-name="P52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enorite Display" svg:font-family="Tenorite Display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agłówek10" style:display-name="Nagłówek1" style:family="paragraph" style:parent-style-name="Normalny" style:next-style-name="Nagłówek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1" style:display-name="Stopka1" style:family="paragraph" style:parent-style-name="Normalny" style:next-style-name="Stopka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1" style:display-name="Nagłówek Znak1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1" style:display-name="Stopka Znak1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Tenorite Display"/>
    </style:style>
    <style:style style:name="WW_CharLFO3LVL1" style:family="text">
      <style:text-properties style:font-name="Tenorite Display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enorite Display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enorite Display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5in" fo:margin-bottom="0.3611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1388in"/>
      </style:footer-style>
    </style:page-layout>
    <style:style style:name="P2" style:parent-style-name="Nagłówek10" style:family="paragraph">
      <style:paragraph-properties fo:text-align="center"/>
    </style:style>
    <style:style style:name="P3" style:parent-style-name="Stopka1" style:family="paragraph">
      <style:paragraph-properties fo:text-align="center"/>
      <style:text-properties fo:font-size="10pt" style:font-size-asian="10pt" style:font-size-complex="10pt"/>
    </style:style>
    <style:style style:name="P4" style:parent-style-name="Stopka1" style:family="paragraph">
      <style:paragraph-properties fo:text-align="center" fo:margin-left="0.3937in">
        <style:tab-stops>
          <style:tab-stop style:type="center" style:position="2.7562in"/>
          <style:tab-stop style:type="right" style:position="5.9062in"/>
        </style:tab-stops>
      </style:paragraph-properties>
      <style:text-properties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Obraz 1" text:anchor-type="as-char" svg:x="0in" svg:y="0in" svg:width="1.94561in" svg:height="0.53062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/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itas Diecezji Zamojsko-Lubaczowskiej</meta:initial-creator>
    <dc:creator>Caritas Diecezji Zamojsko-Lubaczowskiej</dc:creator>
    <meta:creation-date>2026-07-24T08:23:00Z</meta:creation-date>
    <dc:date>2026-07-24T08:30:00Z</dc:date>
    <meta:template xlink:href="Normal.dotm" xlink:type="simple"/>
    <meta:editing-cycles>1</meta:editing-cycles>
    <meta:editing-duration>PT420S</meta:editing-duration>
    <meta:document-statistic meta:page-count="2" meta:paragraph-count="9" meta:word-count="686" meta:character-count="4795" meta:row-count="34" meta:non-whitespace-character-count="4118"/>
  </office:meta>
</office:document-meta>
</file>