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number text:level="2" text:style-name="WW_CharLFO1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style:text-autospace="none" fo:margin-top="0.0694in" fo:margin-bottom="0.0694in" fo:line-height="100%"/>
      <style:text-properties style:font-name="Times New Roman" style:font-name-asian="Times New Roman" fo:font-style="italic" style:font-style-asian="italic" fo:color="#000000" style:letter-kerning="false" fo:font-size="12pt" style:font-size-asian="12pt" style:font-size-complex="12pt" style:language-asian="pl" style:country-asian="PL"/>
    </style:style>
    <style:style style:name="P4" style:parent-style-name="Normalny" style:family="paragraph">
      <style:paragraph-properties style:text-autospace="none" fo:margin-top="0.0694in" fo:margin-bottom="0.0694in" fo:line-height="100%"/>
    </style:style>
    <style:style style:name="T5" style:parent-style-name="Domyślnaczcionkaakapitu" style:family="text">
      <style:text-properties style:font-name="Times New Roman" style:font-name-asian="Times New Roman" fo:font-style="italic" style:font-style-asian="italic" fo:color="#000000" style:letter-kerning="false" fo:font-size="12pt" style:font-size-asian="12pt" style:font-size-complex="12pt" style:language-asian="pl" style:country-asian="PL"/>
    </style:style>
    <style:style style:name="T6" style:parent-style-name="Domyślnaczcionkaakapitu" style:family="text">
      <style:text-properties style:font-name="Times New Roman" style:font-name-asian="Times New Roman" fo:font-style="italic" style:font-style-asian="italic" fo:color="#000000" style:letter-kerning="false" style:language-asian="pl" style:country-asian="PL"/>
    </style:style>
    <style:style style:name="P7" style:parent-style-name="Normalny" style:family="paragraph">
      <style:paragraph-properties style:text-autospace="none" fo:margin-top="0.0694in" fo:margin-bottom="0.0694in" fo:line-height="100%"/>
      <style:text-properties style:font-name="Times New Roman" style:font-name-asian="Times New Roman" fo:font-style="italic" style:font-style-asian="italic" fo:color="#000000" style:letter-kerning="false" style:language-asian="pl" style:country-asian="PL"/>
    </style:style>
    <style:style style:name="P8" style:parent-style-name="Normalny" style:family="paragraph">
      <style:paragraph-properties style:text-autospace="none" fo:text-align="center" fo:margin-bottom="0in" fo:line-height="115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9" style:parent-style-name="Normalny" style:family="paragraph">
      <style:paragraph-properties style:text-autospace="none" fo:text-align="center" fo:margin-bottom="0in" fo:line-height="115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0" style:parent-style-name="Normalny" style:family="paragraph">
      <style:paragraph-properties style:text-autospace="none" fo:text-align="center" fo:margin-bottom="0in" fo:line-height="115%"/>
    </style:style>
    <style:style style:name="T1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T12" style:parent-style-name="Domyślnaczcionkaakapitu" style:family="text">
      <style:text-properties style:font-name="Times New Roman" style:font-name-asian="Times New Roman" fo:color="#9A9A9A" style:letter-kerning="false" fo:font-size="14pt" style:font-size-asian="14pt" style:font-size-complex="14pt" style:language-asian="pl" style:country-asian="PL"/>
    </style:style>
    <style:style style:name="P13" style:parent-style-name="Normalny" style:family="paragraph">
      <style:paragraph-properties style:text-autospace="none" fo:text-align="center" fo:margin-bottom="0in" fo:line-height="115%"/>
      <style:text-properties style:font-name="Times New Roman" style:font-name-asian="Times New Roman" fo:color="#9A9A9A" style:letter-kerning="false" fo:font-size="12pt" style:font-size-asian="12pt" style:font-size-complex="12pt" style:language-asian="pl" style:country-asian="PL"/>
    </style:style>
    <style:style style:name="P14" style:parent-style-name="Normalny" style:family="paragraph">
      <style:paragraph-properties style:text-autospace="none" fo:text-align="center" fo:margin-bottom="0in" fo:line-height="115%"/>
    </style:style>
    <style:style style:name="T15" style:parent-style-name="Domyślnaczcionkaakapitu" style:family="text">
      <style:text-properties style:font-name="Times New Roman" style:font-name-asian="Times New Roman" fo:color="#9A9A9A" style:letter-kerning="false" fo:font-size="12pt" style:font-size-asian="12pt" style:font-size-complex="12pt" style:language-asian="pl" style:country-asian="PL"/>
    </style:style>
    <style:style style:name="P16" style:parent-style-name="Normalny" style:family="paragraph">
      <style:paragraph-properties style:text-autospace="none" fo:margin-bottom="0in" fo:line-height="115%" fo:margin-left="3.9333in">
        <style:tab-stops/>
      </style:paragraph-properties>
    </style:style>
    <style:style style:name="T1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style:text-autospace="none" fo:margin-bottom="0in" fo:line-height="115%" fo:margin-left="4.425in" fo:text-indent="-0.4916in">
        <style:tab-stops/>
      </style:paragraph-properties>
    </style:style>
    <style:style style:name="T1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 style:language-asian="pl" style:country-asian="PL"/>
    </style:style>
    <style:style style:name="P20" style:parent-style-name="Normalny" style:family="paragraph">
      <style:paragraph-properties style:text-autospace="none" fo:margin-bottom="0in" fo:line-height="115%" fo:margin-left="4.425in" fo:text-indent="-0.4916in">
        <style:tab-stops/>
      </style:paragraph-properties>
    </style:style>
    <style:style style:name="T2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22" style:parent-style-name="Normalny" style:family="paragraph">
      <style:paragraph-properties style:text-autospace="none" fo:margin-bottom="0in" fo:line-height="115%" fo:margin-left="4.425in" fo:text-indent="-0.4916in">
        <style:tab-stops/>
      </style:paragraph-properties>
    </style:style>
    <style:style style:name="T2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24" style:parent-style-name="Normalny" style:family="paragraph">
      <style:paragraph-properties style:text-autospace="none" fo:margin-top="0.1666in" fo:margin-bottom="0.0833in" fo:line-height="100%" fo:text-indent="-0.4916in"/>
    </style:style>
    <style:style style:name="T25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26" style:parent-style-name="Normalny" style:family="paragraph">
      <style:paragraph-properties style:text-autospace="none" fo:text-align="justify" fo:margin-top="0.0833in" fo:margin-bottom="0in" fo:line-height="150%"/>
    </style:style>
    <style:style style:name="T27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T28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31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32" style:parent-style-name="Normalny" style:family="paragraph">
      <style:paragraph-properties style:text-autospace="none" fo:text-align="justify" fo:margin-top="0.0833in" fo:margin-bottom="0in" fo:line-height="150%"/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33" style:parent-style-name="Normalny" style:family="paragraph">
      <style:paragraph-properties style:text-autospace="none" fo:text-align="justify" fo:margin-top="0.0833in" fo:margin-bottom="0in" fo:line-height="150%"/>
    </style:style>
    <style:style style:name="P34" style:parent-style-name="Normalny" style:family="paragraph">
      <style:paragraph-properties style:text-autospace="none" fo:text-align="justify" fo:margin-bottom="0in" fo:line-height="115%"/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35" style:parent-style-name="Normalny" style:family="paragraph">
      <style:paragraph-properties style:text-autospace="none" fo:text-align="justify" fo:margin-bottom="0in" fo:line-height="115%"/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36" style:parent-style-name="Normalny" style:family="paragraph">
      <style:paragraph-properties style:text-autospace="none" fo:text-align="justify" fo:margin-bottom="0in" fo:line-height="200%"/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37" style:parent-style-name="Normalny" style:family="paragraph">
      <style:paragraph-properties style:text-autospace="none" fo:text-align="justify" fo:margin-bottom="0in" fo:line-height="200%"/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38" style:parent-style-name="Normalny" style:family="paragraph">
      <style:paragraph-properties style:text-autospace="none" fo:margin-top="0.0694in" fo:margin-bottom="0.0694in" fo:line-height="150%"/>
    </style:style>
    <style:style style:name="T39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40" style:parent-style-name="Normalny" style:family="paragraph">
      <style:paragraph-properties style:text-autospace="none" fo:margin-top="0.0694in" fo:margin-bottom="0.0694in" fo:line-height="100%"/>
    </style:style>
    <style:style style:name="T41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T42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 style:language-asian="pl" style:country-asian="PL"/>
    </style:style>
    <style:style style:name="P43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4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5" style:parent-style-name="Normalny" style:family="paragraph">
      <style:paragraph-properties fo:text-align="center" fo:margin-top="0.0694in" fo:margin-bottom="0.0694in" fo:line-height="100%"/>
    </style:style>
    <style:style style:name="T4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5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5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5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53" style:parent-style-name="Domyślnaczcionkaakapitu" style:family="text">
      <style:text-properties style:font-name="Times New Roman" style:font-name-asian="Times New Roman" fo:font-style="italic" style:font-style-asian="italic" style:letter-kerning="false" fo:font-size="12pt" style:font-size-asian="12pt" style:font-size-complex="12pt" style:language-asian="pl" style:country-asian="PL"/>
    </style:style>
    <style:style style:name="P54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5" style:parent-style-name="Normalny" style:family="paragraph">
      <style:paragraph-properties fo:break-before="page" fo:text-align="end" fo:margin-bottom="0in" fo:line-height="115%"/>
    </style:style>
    <style:style style:name="P56" style:parent-style-name="Normalny" style:family="paragraph">
      <style:paragraph-properties fo:text-align="center" fo:margin-bottom="0.1388in" fo:line-height="115%"/>
      <style:text-properties style:font-name-asian="Times New Roman" fo:font-weight="bold" style:font-weight-asian="bold" style:letter-kerning="false" fo:font-size="16pt" style:font-size-asian="16pt" style:font-size-complex="16pt"/>
    </style:style>
    <style:style style:name="P57" style:parent-style-name="Normalny" style:family="paragraph">
      <style:paragraph-properties fo:text-align="justify" fo:margin-bottom="0.0833in" fo:line-height="115%"/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P58" style:parent-style-name="Normalny" style:list-style-name="LFO1" style:family="paragraph">
      <style:paragraph-properties style:contextual-spacing="true" fo:text-align="justify" fo:margin-bottom="0.0833in" fo:line-height="150%" fo:margin-left="0.1972in" fo:text-indent="-0.1972in">
        <style:tab-stops/>
      </style:paragraph-properties>
    </style:style>
    <style:style style:name="T59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6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P61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62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63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64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65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66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67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</style:style>
    <style:style style:name="T68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fo:language="en" fo:country="US"/>
    </style:style>
    <style:style style:name="T6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T7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T71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fo:language="en" fo:country="US"/>
    </style:style>
    <style:style style:name="T7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P73" style:parent-style-name="Normalny" style:list-style-name="LFO1" style:family="paragraph">
      <style:paragraph-properties style:contextual-spacing="true" fo:text-align="justify" fo:margin-bottom="0.0833in" fo:line-height="150%" fo:margin-left="0.1972in" fo:text-indent="-0.1972in">
        <style:tab-stops/>
      </style:paragraph-properties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P74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75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</style:style>
    <style:style style:name="T76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7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78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79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8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8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P82" style:parent-style-name="Normalny" style:list-style-name="LFO1" style:family="paragraph">
      <style:paragraph-properties style:contextual-spacing="true" fo:text-align="justify" fo:margin-bottom="0.0833in" fo:line-height="150%" fo:margin-left="0.1972in" fo:text-indent="-0.1972in">
        <style:tab-stops/>
      </style:paragraph-properties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P83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84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</style:style>
    <style:style style:name="T85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8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87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88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8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9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P91" style:parent-style-name="Normalny" style:list-style-name="LFO1" style:family="paragraph">
      <style:paragraph-properties style:contextual-spacing="true" fo:text-align="justify" fo:margin-bottom="0.0833in" fo:line-height="150%" fo:margin-left="0.1972in" fo:text-indent="-0.1972in">
        <style:tab-stops/>
      </style:paragraph-properties>
    </style:style>
    <style:style style:name="T92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9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P94" style:parent-style-name="Normalny" style:family="paragraph">
      <style:paragraph-properties fo:text-align="justify" fo:margin-bottom="0in" fo:line-height="150%" fo:text-indent="0.1972in"/>
      <style:text-properties style:font-name="Times New Roman" style:font-name-asian="Times New Roman" style:letter-kerning="false" fo:font-size="12pt" style:font-size-asian="12pt" style:font-size-complex="12pt"/>
    </style:style>
    <style:style style:name="P95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96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  <style:text-properties style:font-name="Times New Roman" style:font-name-asian="Times New Roman" style:letter-kerning="false" fo:font-size="12pt" style:font-size-asian="12pt" style:font-size-complex="12pt"/>
    </style:style>
    <style:style style:name="P97" style:parent-style-name="Normalny" style:family="paragraph">
      <style:paragraph-properties style:contextual-spacing="true" fo:text-align="justify" fo:margin-bottom="0.0833in" fo:line-height="150%" fo:margin-left="0.1972in">
        <style:tab-stops/>
      </style:paragraph-properties>
    </style:style>
    <style:style style:name="T98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9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100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T10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P102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/>
    </style:style>
    <style:style style:name="P103" style:parent-style-name="Normalny" style:family="paragraph">
      <style:paragraph-properties fo:margin-bottom="0.0833in" fo:line-height="115%"/>
      <style:text-properties style:font-name="Times New Roman" style:font-name-asian="Times New Roman" fo:font-weight="bold" style:font-weight-asian="bold" style:letter-kerning="false" fo:font-size="12pt" style:font-size-asian="12pt" style:font-size-complex="12pt"/>
    </style:style>
    <style:style style:name="P104" style:parent-style-name="Normalny" style:family="paragraph">
      <style:paragraph-properties fo:margin-bottom="0in" fo:line-height="150%"/>
      <style:text-properties style:font-name="Times New Roman" style:font-name-asian="Times New Roman" style:letter-kerning="false" fo:font-size="12pt" style:font-size-asian="12pt" style:font-size-complex="12pt"/>
    </style:style>
    <style:style style:name="P105" style:parent-style-name="Normalny" style:family="paragraph">
      <style:paragraph-properties fo:margin-bottom="0in" fo:line-height="150%"/>
    </style:style>
    <style:style style:name="T10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107" style:parent-style-name="Hiperłącze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10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10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11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P111" style:parent-style-name="Normalny" style:family="paragraph">
      <style:paragraph-properties fo:margin-bottom="0in" fo:line-height="150%"/>
    </style:style>
    <style:style style:name="T11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/>
    </style:style>
    <style:style style:name="T113" style:parent-style-name="Domyślnaczcionkaakapitu" style:family="text">
      <style:text-properties style:font-name-asian="Times New Roman" fo:color="#0000FF" style:letter-kerning="false" style:text-underline-type="single" style:text-underline-style="solid" style:text-underline-width="auto" style:text-underline-mode="continuous"/>
    </style:style>
    <style:style style:name="T114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P115" style:parent-style-name="Normalny" style:family="paragraph">
      <style:paragraph-properties fo:margin-bottom="0in" fo:line-height="150%"/>
    </style:style>
    <style:style style:name="T11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T117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18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9" style:parent-style-name="Normalny" style:family="paragraph">
      <style:paragraph-properties fo:margin-bottom="0in" fo:line-height="150%"/>
    </style:style>
    <style:style style:name="T12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T121" style:parent-style-name="Hiperłącze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T12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fo:language="en" fo:country="US"/>
    </style:style>
    <style:style style:name="P123" style:parent-style-name="Normalny" style:family="paragraph">
      <style:paragraph-properties fo:line-height="100%"/>
    </style:style>
    <style:style style:name="T124" style:parent-style-name="Domyślnaczcionkaakapitu" style:family="text">
      <style:text-properties fo:color="#000000" fo:language="en" fo:country="US"/>
    </style:style>
    <style:style style:name="T125" style:parent-style-name="Domyślnaczcionkaakapitu" style:family="text">
      <style:text-properties fo:color="#0563C1" style:text-underline-type="single" style:text-underline-style="solid" style:text-underline-width="auto" style:text-underline-mode="continuous" fo:language="en" fo:country="US"/>
    </style:style>
    <style:style style:name="T126" style:parent-style-name="Domyślnaczcionkaakapitu" style:family="text">
      <style:text-properties fo:color="#0000FF" style:text-underline-type="single" style:text-underline-style="solid" style:text-underline-width="auto" style:text-underline-mode="continuous" fo:language="en" fo:country="US"/>
    </style:style>
    <style:style style:name="T127" style:parent-style-name="Domyślnaczcionkaakapitu" style:family="text">
      <style:text-properties fo:color="#0000FF" style:text-underline-type="single" style:text-underline-style="solid" style:text-underline-width="auto" style:text-underline-mode="continuous" fo:language="en" fo:country="US"/>
    </style:style>
    <style:style style:name="T128" style:parent-style-name="Domyślnaczcionkaakapitu" style:family="text">
      <style:text-properties fo:color="#0000FF" style:text-underline-type="single" style:text-underline-style="solid" style:text-underline-width="auto" style:text-underline-mode="continuous" fo:language="en" fo:country="US"/>
    </style:style>
    <style:style style:name="T129" style:parent-style-name="Domyślnaczcionkaakapitu" style:family="text">
      <style:text-properties fo:language="en" fo:country="US"/>
    </style:style>
    <style:style style:name="T130" style:parent-style-name="Domyślnaczcionkaakapitu" style:family="text">
      <style:text-properties style:font-name="Calibri Light" style:font-name-asian="Times New Roman" style:font-name-complex="Calibri" fo:font-weight="bold" style:font-weight-asian="bold" fo:color="#2F5496" style:letter-kerning="false" fo:font-size="13pt" style:font-size-asian="13pt" style:font-size-complex="13pt" fo:language="en" fo:country="US"/>
    </style:style>
    <style:style style:name="P131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fo:language="en" fo:country="US" style:language-asian="pl" style:country-asian="PL"/>
    </style:style>
    <style:style style:name="P132" style:parent-style-name="Normalny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fo:language="en" fo:country="US" style:language-asian="pl" style:country-asian="PL"/>
    </style:style>
    <style:style style:name="P133" style:parent-style-name="Normalny" style:family="paragraph">
      <style:paragraph-properties fo:text-align="center" fo:margin-top="0.0694in" fo:margin-bottom="0.0694in" fo:line-height="100%"/>
    </style:style>
    <style:style style:name="T13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4pt" style:font-size-asian="14pt" style:language-asian="pl" style:country-asian="PL"/>
    </style:style>
    <style:style style:name="T13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36" style:parent-style-name="Normalny" style:family="paragraph">
      <style:paragraph-properties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37" style:parent-style-name="Normalny" style:family="paragraph">
      <style:paragraph-properties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38" style:parent-style-name="Normalny" style:family="paragraph">
      <style:paragraph-properties fo:margin-bottom="0.1388in" fo:line-height="115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pl" style:country-asian="PL"/>
    </style:style>
    <style:style style:name="P139" style:parent-style-name="Normalny" style:family="paragraph">
      <style:paragraph-properties style:text-autospace="none" fo:text-align="justify" fo:margin-bottom="0in" fo:line-height="115%" fo:margin-left="0.25in" fo:text-indent="-0.25in">
        <style:tab-stops>
          <style:tab-stop style:type="left" style:position="0in"/>
        </style:tab-stops>
      </style:paragraph-properties>
    </style:style>
    <style:style style:name="T14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4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42" style:parent-style-name="Normalny" style:family="paragraph">
      <style:paragraph-properties style:text-autospace="none" fo:text-align="justify" fo:margin-bottom="0in" fo:line-height="115%" fo:margin-left="0.25in" fo:text-indent="-0.25in">
        <style:tab-stops>
          <style:tab-stop style:type="left" style:position="0in"/>
        </style:tab-stops>
      </style:paragraph-properties>
    </style:style>
    <style:style style:name="T14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4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4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4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47" style:parent-style-name="Normalny" style:family="paragraph">
      <style:paragraph-properties style:text-autospace="none" fo:text-align="justify" fo:margin-bottom="0in" fo:line-height="115%" fo:margin-left="0.25in" fo:text-indent="-0.25in">
        <style:tab-stops>
          <style:tab-stop style:type="left" style:position="0in"/>
        </style:tab-stops>
      </style:paragraph-properties>
    </style:style>
    <style:style style:name="T148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4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50" style:parent-style-name="Normalny" style:family="paragraph">
      <style:paragraph-properties style:text-autospace="none" fo:text-align="justify" fo:margin-bottom="0in" fo:line-height="115%" fo:margin-left="0.25in" fo:text-indent="-0.25in">
        <style:tab-stops>
          <style:tab-stop style:type="left" style:position="0in"/>
        </style:tab-stops>
      </style:paragraph-properties>
    </style:style>
    <style:style style:name="T15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5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53" style:parent-style-name="Normalny" style:family="paragraph">
      <style:paragraph-properties style:text-autospace="none" fo:text-align="justify" fo:margin-bottom="0in" fo:line-height="115%" fo:margin-left="0.25in" fo:text-indent="-0.25in">
        <style:tab-stops>
          <style:tab-stop style:type="left" style:position="0in"/>
        </style:tab-stops>
      </style:paragraph-properties>
    </style:style>
    <style:style style:name="T15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5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56" style:parent-style-name="Normalny" style:family="paragraph">
      <style:paragraph-properties fo:text-align="justify" fo:margin-top="0.0694in" fo:margin-bottom="0in" fo:line-height="115%"/>
    </style:style>
    <style:style style:name="T15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58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5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60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61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62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63" style:parent-style-name="Normalny" style:family="paragraph">
      <style:paragraph-properties fo:text-align="justify" fo:margin-bottom="0in" fo:line-height="115%"/>
    </style:style>
    <style:style style:name="T16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6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6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6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6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69" style:parent-style-name="Normalny" style:family="paragraph">
      <style:paragraph-properties fo:text-align="justify" fo:margin-bottom="0in" fo:line-height="150%"/>
    </style:style>
    <style:style style:name="T17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7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7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73" style:parent-style-name="Normalny" style:family="paragraph">
      <style:paragraph-properties fo:text-align="justify" fo:margin-bottom="0in" fo:line-height="150%"/>
    </style:style>
    <style:style style:name="T17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7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76" style:parent-style-name="Normalny" style:family="paragraph">
      <style:paragraph-properties fo:text-align="justify" fo:margin-bottom="0in" fo:line-height="150%"/>
    </style:style>
    <style:style style:name="T17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7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79" style:parent-style-name="Normalny" style:family="paragraph">
      <style:paragraph-properties fo:text-align="justify" fo:margin-bottom="0in" fo:line-height="150%"/>
    </style:style>
    <style:style style:name="T18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8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8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83" style:parent-style-name="Normalny" style:family="paragraph">
      <style:paragraph-properties fo:text-align="justify" fo:margin-bottom="0in" fo:line-height="115%"/>
    </style:style>
    <style:style style:name="T18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8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86" style:parent-style-name="Normalny" style:family="paragraph">
      <style:paragraph-properties fo:text-align="justify" fo:margin-bottom="0in" fo:line-height="150%"/>
    </style:style>
    <style:style style:name="T18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8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89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0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1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2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3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4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5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6" style:parent-style-name="Normalny" style:family="paragraph">
      <style:paragraph-properties fo:text-align="justify" fo:margin-bottom="0in" fo:line-height="115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7" style:parent-style-name="Normalny" style:family="paragraph">
      <style:paragraph-properties style:text-autospace="none" fo:text-align="justify" fo:margin-bottom="0in" fo:line-height="115%" fo:margin-left="0.2479in" fo:text-indent="-0.2479in">
        <style:tab-stops>
          <style:tab-stop style:type="left" style:position="0.002in"/>
        </style:tab-stops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8" style:parent-style-name="Normalny" style:family="paragraph">
      <style:paragraph-properties style:text-autospace="none" fo:text-align="justify" fo:margin-bottom="0in" fo:line-height="115%" fo:margin-left="0.2479in" fo:text-indent="-0.2479in">
        <style:tab-stops>
          <style:tab-stop style:type="left" style:position="0.002in"/>
        </style:tab-stops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99" style:parent-style-name="Normalny" style:family="paragraph">
      <style:paragraph-properties style:text-autospace="none" fo:text-align="justify" fo:margin-bottom="0in" fo:line-height="115%" fo:margin-left="0.2479in" fo:text-indent="-0.2479in">
        <style:tab-stops>
          <style:tab-stop style:type="left" style:position="0.002in"/>
        </style:tab-stops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00" style:parent-style-name="Normalny" style:family="paragraph">
      <style:paragraph-properties fo:text-align="justify" fo:margin-top="0.0694in" fo:margin-bottom="0.0694in" fo:line-height="2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01" style:parent-style-name="Normalny" style:family="paragraph">
      <style:paragraph-properties fo:text-align="center" fo:margin-bottom="0in" fo:line-height="100%"/>
      <style:text-properties fo:hyphenate="true"/>
    </style:style>
    <style:style style:name="T202" style:parent-style-name="Domyślnaczcionkaakapitu" style:family="text">
      <style:text-properties style:font-name="Times New Roman" style:font-name-asian="Times New Roman" fo:font-weight="bold" style:font-weight-asian="bold" fo:color="#000000" style:letter-kerning="false" fo:font-size="12pt" style:font-size-asian="12pt" style:font-size-complex="12pt"/>
    </style:style>
    <style:style style:name="P203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0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05" style:parent-style-name="Normalny" style:family="paragraph">
      <style:paragraph-properties fo:text-align="justify" fo:margin-bottom="0in" fo:line-height="100%"/>
      <style:text-properties fo:hyphenate="true"/>
    </style:style>
    <style:style style:name="T206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T207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T208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209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P210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1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12" style:parent-style-name="Normalny" style:family="paragraph">
      <style:paragraph-properties fo:text-align="justify" fo:margin-bottom="0in" fo:line-height="100%"/>
      <style:text-properties fo:hyphenate="true"/>
    </style:style>
    <style:style style:name="T213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T214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215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P216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1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18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19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20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2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22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23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2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25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26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2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28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29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3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31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32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3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34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style:letter-kerning="false" fo:font-size="12pt" style:font-size-asian="12pt" style:font-size-complex="12pt" fo:hyphenate="true"/>
    </style:style>
    <style:style style:name="P235" style:parent-style-name="Normalny" style:family="paragraph">
      <style:paragraph-properties fo:keep-with-next="always" fo:keep-together="always" fo:margin-bottom="0in" fo:line-height="100%"/>
      <style:text-properties fo:hyphenate="true"/>
    </style:style>
    <style:style style:name="T23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false" fo:font-size="12pt" style:font-size-asian="12pt" style:font-size-complex="12pt"/>
    </style:style>
    <style:style style:name="P237" style:parent-style-name="Normalny" style:family="paragraph">
      <style:paragraph-properties fo:text-align="justify" fo:margin-bottom="0in" fo:line-height="100%"/>
      <style:text-properties fo:hyphenate="true"/>
    </style:style>
    <style:style style:name="T238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T239" style:parent-style-name="Domyślnaczcionkaakapitu" style:family="text">
      <style:text-properties style:font-name="Times New Roman" style:font-name-asian="Times New Roman" fo:color="#000000" style:letter-kerning="false" fo:font-size="12pt" style:font-size-asian="12pt" style:font-size-complex="12pt"/>
    </style:style>
    <style:style style:name="T240" style:parent-style-name="Domyślnaczcionkaakapitu" style:family="text">
      <style:text-properties style:font-name="Times New Roman" style:font-name-asian="Times New Roman" fo:color="#000000" style:letter-kerning="false"/>
    </style:style>
    <style:style style:name="P241" style:parent-style-name="Normalny" style:family="paragraph">
      <style:paragraph-properties fo:text-align="center" fo:margin-bottom="0.0694in" fo:line-height="100%"/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 fo:hyphenate="true"/>
    </style:style>
    <style:style style:name="P242" style:parent-style-name="Normalny" style:family="paragraph">
      <style:paragraph-properties fo:text-align="center" fo:margin-bottom="0in" fo:line-height="100%"/>
      <style:text-properties fo:hyphenate="true"/>
    </style:style>
    <style:style style:name="T243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P244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45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46" style:parent-style-name="Normalny" style:family="paragraph">
      <style:paragraph-properties fo:text-align="justify" fo:margin-bottom="0in" fo:line-height="100%"/>
      <style:text-properties fo:hyphenate="true"/>
    </style:style>
    <style:style style:name="T247" style:parent-style-name="Domyślnaczcionkaakapitu" style:family="text"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/>
    </style:style>
    <style:style style:name="P248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49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50" style:parent-style-name="Normalny" style:family="paragraph">
      <style:paragraph-properties fo:text-align="justify" fo:margin-bottom="0in" fo:line-height="100%"/>
      <style:text-properties fo:hyphenate="true"/>
    </style:style>
    <style:style style:name="T251" style:parent-style-name="Domyślnaczcionkaakapitu" style:family="text"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/>
    </style:style>
    <style:style style:name="P252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53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54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255" style:parent-style-name="Normalny" style:family="paragraph">
      <style:paragraph-properties fo:keep-with-next="always" fo:margin-top="0.0277in" fo:margin-bottom="0in" fo:line-height="100%"/>
      <style:text-properties fo:hyphenate="true"/>
    </style:style>
    <style:style style:name="T256" style:parent-style-name="Domyślnaczcionkaakapitu" style:family="text"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/>
    </style:style>
    <style:style style:name="TableColumn258" style:family="table-column">
      <style:table-column-properties style:column-width="3.8395in"/>
    </style:style>
    <style:style style:name="TableColumn259" style:family="table-column">
      <style:table-column-properties style:column-width="3.0513in"/>
    </style:style>
    <style:style style:name="Table257" style:family="table">
      <style:table-properties style:width="6.8909in" fo:margin-left="0in" table:align="center"/>
    </style:style>
    <style:style style:name="TableRow260" style:family="table-row">
      <style:table-row-properties/>
    </style:style>
    <style:style style:name="TableCell261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62" style:parent-style-name="Normalny" style:family="paragraph">
      <style:paragraph-properties fo:margin-bottom="0in" fo:line-height="100%"/>
      <style:text-properties fo:hyphenate="true"/>
    </style:style>
    <style:style style:name="T263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264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ableCell265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66" style:parent-style-name="Normalny" style:family="paragraph">
      <style:paragraph-properties fo:margin-bottom="0in" fo:line-height="100%"/>
      <style:text-properties fo:hyphenate="true"/>
    </style:style>
    <style:style style:name="T267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268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ableRow269" style:family="table-row">
      <style:table-row-properties style:min-row-height="0.0173in"/>
    </style:style>
    <style:style style:name="TableCell270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71" style:parent-style-name="Normalny" style:family="paragraph">
      <style:paragraph-properties fo:margin-bottom="0in" fo:line-height="100%"/>
      <style:text-properties fo:hyphenate="true"/>
    </style:style>
    <style:style style:name="T272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273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ableCell274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75" style:parent-style-name="Normalny" style:family="paragraph">
      <style:paragraph-properties fo:margin-bottom="0in" fo:line-height="100%"/>
      <style:text-properties fo:hyphenate="true"/>
    </style:style>
    <style:style style:name="T276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277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P278" style:parent-style-name="Normalny" style:family="paragraph">
      <style:paragraph-properties fo:keep-with-next="always" fo:margin-top="0.0277in" fo:margin-bottom="0in" fo:line-height="100%"/>
      <style:text-properties fo:hyphenate="true"/>
    </style:style>
    <style:style style:name="T279" style:parent-style-name="Domyślnaczcionkaakapitu" style:family="text"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/>
    </style:style>
    <style:style style:name="TableColumn281" style:family="table-column">
      <style:table-column-properties style:column-width="3.7868in"/>
    </style:style>
    <style:style style:name="TableColumn282" style:family="table-column">
      <style:table-column-properties style:column-width="3.0638in"/>
    </style:style>
    <style:style style:name="Table280" style:family="table">
      <style:table-properties style:width="6.8506in" fo:margin-left="0in" table:align="center"/>
    </style:style>
    <style:style style:name="TableRow283" style:family="table-row">
      <style:table-row-properties style:min-row-height="0.184in"/>
    </style:style>
    <style:style style:name="TableCell284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85" style:parent-style-name="Normalny" style:family="paragraph">
      <style:paragraph-properties fo:margin-bottom="0in" fo:line-height="100%"/>
      <style:text-properties fo:hyphenate="true"/>
    </style:style>
    <style:style style:name="T286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287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288" style:parent-style-name="Domyślnaczcionkaakapitu" style:family="text">
      <style:text-properties style:font-name="Times New Roman" style:font-name-asian="Times New Roman" fo:color="#0000FF" style:letter-kerning="false" style:text-underline-type="single" style:text-underline-style="solid" style:text-underline-width="auto" style:text-underline-mode="continuous" style:language-asian="pl" style:country-asian="PL" style:language-complex="pl" style:country-complex="PL"/>
    </style:style>
    <style:style style:name="T289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ableCell290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91" style:parent-style-name="Normalny" style:family="paragraph">
      <style:paragraph-properties fo:margin-bottom="0in" fo:line-height="100%"/>
      <style:text-properties fo:hyphenate="true"/>
    </style:style>
    <style:style style:name="T292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293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294" style:parent-style-name="Domyślnaczcionkaakapitu" style:family="text">
      <style:text-properties style:font-name="Times New Roman" style:font-name-asian="Times New Roman" fo:color="#0000FF" style:letter-kerning="false" style:text-underline-type="single" style:text-underline-style="solid" style:text-underline-width="auto" style:text-underline-mode="continuous" style:language-asian="pl" style:country-asian="PL" style:language-complex="pl" style:country-complex="PL"/>
    </style:style>
    <style:style style:name="T295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ableRow296" style:family="table-row">
      <style:table-row-properties style:min-row-height="0.3493in"/>
    </style:style>
    <style:style style:name="TableCell297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298" style:parent-style-name="Normalny" style:family="paragraph">
      <style:paragraph-properties fo:margin-bottom="0in" fo:line-height="100%"/>
      <style:text-properties fo:hyphenate="true"/>
    </style:style>
    <style:style style:name="T299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300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301" style:parent-style-name="Domyślnaczcionkaakapitu" style:family="text">
      <style:text-properties style:font-name="Times New Roman" style:font-name-asian="Times New Roman" fo:color="#0000FF" style:letter-kerning="false" style:text-underline-type="single" style:text-underline-style="solid" style:text-underline-width="auto" style:text-underline-mode="continuous" style:language-asian="pl" style:country-asian="PL" style:language-complex="pl" style:country-complex="PL"/>
    </style:style>
    <style:style style:name="T302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ableCell303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304" style:parent-style-name="Normalny" style:family="paragraph">
      <style:paragraph-properties fo:margin-bottom="0in" fo:line-height="100%"/>
      <style:text-properties fo:hyphenate="true"/>
    </style:style>
    <style:style style:name="T305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306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307" style:parent-style-name="Domyślnaczcionkaakapitu" style:family="text">
      <style:text-properties style:font-name="Times New Roman" style:font-name-asian="Times New Roman" fo:color="#0000FF" style:letter-kerning="false" style:text-underline-type="single" style:text-underline-style="solid" style:text-underline-width="auto" style:text-underline-mode="continuous" style:language-asian="pl" style:country-asian="PL" style:language-complex="pl" style:country-complex="PL"/>
    </style:style>
    <style:style style:name="T308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P309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10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11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12" style:parent-style-name="Normalny" style:family="paragraph">
      <style:paragraph-properties fo:text-align="justify" fo:margin-bottom="0in" fo:line-height="100%"/>
      <style:text-properties fo:hyphenate="true"/>
    </style:style>
    <style:style style:name="T313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314" style:parent-style-name="Hiperłącze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315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P316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TableColumn318" style:family="table-column">
      <style:table-column-properties style:column-width="2.5868in"/>
    </style:style>
    <style:style style:name="TableColumn319" style:family="table-column">
      <style:table-column-properties style:column-width="4.5027in"/>
    </style:style>
    <style:style style:name="Table317" style:family="table">
      <style:table-properties style:width="7.0895in" fo:margin-left="0in" table:align="center"/>
    </style:style>
    <style:style style:name="TableRow320" style:family="table-row">
      <style:table-row-properties style:min-row-height="0.7027in"/>
    </style:style>
    <style:style style:name="TableCell321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322" style:parent-style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23" style:parent-style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24" style:parent-style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TableCell325" style:family="table-cell">
      <style:table-cell-properties fo:border="none" style:writing-mode="lr-tb" style:vertical-align="middle" fo:padding-top="0.0486in" fo:padding-left="0.0555in" fo:padding-bottom="0.0486in" fo:padding-right="0.0555in"/>
    </style:style>
    <style:style style:name="P326" style:parent-style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27" style:parent-style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28" style:parent-style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29" style:parent-style-name="Normalny" style:family="paragraph">
      <style:paragraph-properties fo:keep-with-next="always" fo:text-align="justify" fo:margin-top="0.0277in" fo:margin-bottom="0in" fo:line-height="100%"/>
      <style:text-properties fo:hyphenate="true"/>
    </style:style>
    <style:style style:name="T330" style:parent-style-name="Domyślnaczcionkaakapitu" style:family="text"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/>
    </style:style>
    <style:style style:name="P331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32" style:parent-style-name="Normalny" style:family="paragraph">
      <style:paragraph-properties fo:margin-bottom="0in" fo:line-height="100%"/>
      <style:text-properties fo:hyphenate="true"/>
    </style:style>
    <style:style style:name="T333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334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335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T336" style:parent-style-name="Domyślnaczcionkaakapitu" style:family="text">
      <style:text-properties style:font-name="Segoe UI Symbol" style:font-name-asian="Times New Roman" style:font-name-complex="Segoe UI Symbol" style:letter-kerning="false" style:language-asian="pl" style:country-asian="PL" style:language-complex="pl" style:country-complex="PL"/>
    </style:style>
    <style:style style:name="T337" style:parent-style-name="Domyślnaczcionkaakapitu" style:family="text">
      <style:text-properties style:font-name="Times New Roman" style:font-name-asian="Times New Roman" style:letter-kerning="false" style:language-asian="pl" style:country-asian="PL" style:language-complex="pl" style:country-complex="PL"/>
    </style:style>
    <style:style style:name="P338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39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40" style:parent-style-name="Normalny" style:family="paragraph">
      <style:paragraph-properties fo:text-align="justify" fo:margin-bottom="0in" fo:line-height="100%"/>
      <style:text-properties style:font-name="Times New Roman" style:font-name-asian="Times New Roman" style:letter-kerning="false" style:language-asian="pl" style:country-asian="PL" style:language-complex="pl" style:country-complex="PL" fo:hyphenate="true"/>
    </style:style>
    <style:style style:name="P341" style:parent-style-name="Normalny" style:family="paragraph">
      <style:paragraph-properties fo:text-align="justify" fo:margin-bottom="0in" fo:line-height="100%"/>
      <style:text-properties fo:hyphenate="true"/>
    </style:style>
    <style:style style:name="T342" style:parent-style-name="Domyślnaczcionkaakapitu" style:family="text">
      <style:text-properties style:font-name="Times New Roman" style:font-name-asian="Times New Roman" fo:font-style="italic" style:font-style-asian="italic" style:letter-kerning="false" style:language-asian="pl" style:country-asian="PL" style:language-complex="pl" style:country-complex="PL"/>
    </style:style>
    <style:style style:name="P343" style:parent-style-name="Normalny" style:family="paragraph">
      <style:paragraph-properties fo:text-align="center" fo:margin-bottom="0.0694in" fo:line-height="100%"/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 fo:hyphenate="true"/>
    </style:style>
    <style:style style:name="P344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style:language-asian="pl" style:country-asian="PL" style:language-complex="pl" style:country-complex="PL" fo:hyphenate="true"/>
    </style:style>
    <style:style style:name="P345" style:parent-style-name="Normalny" style:family="paragraph">
      <style:paragraph-properties fo:text-align="center" fo:margin-bottom="0in" fo:line-height="100%"/>
      <style:text-properties fo:hyphenate="true"/>
    </style:style>
    <style:style style:name="P346" style:parent-style-name="Normalny" style:family="paragraph">
      <style:paragraph-properties fo:keep-with-next="always" fo:keep-together="always" fo:text-align="justify" fo:margin-bottom="0in" fo:line-height="115%"/>
      <style:text-properties fo:hyphenate="true"/>
    </style:style>
    <style:style style:name="T34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 style:language-complex="pl" style:country-complex="PL"/>
    </style:style>
    <style:style style:name="T34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4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50" style:parent-style-name="Hiperłącze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5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52" style:parent-style-name="Normalny" style:family="paragraph">
      <style:paragraph-properties fo:text-align="justify" fo:margin-bottom="0in" fo:line-height="115%"/>
      <style:text-properties fo:hyphenate="true"/>
    </style:style>
    <style:style style:name="T35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 style:language-complex="pl" style:country-complex="PL"/>
    </style:style>
    <style:style style:name="T35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55" style:parent-style-name="Domyślnaczcionkaakapitu" style:family="text">
      <style:text-properties style:font-name="Times New Roman" style:font-name-asian="Times New Roman" fo:color="#0000FF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 style:language-complex="pl" style:country-complex="PL"/>
    </style:style>
    <style:style style:name="T35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57" style:parent-style-name="Normalny" style:family="paragraph">
      <style:paragraph-properties fo:text-align="justify" fo:margin-bottom="0.0555in" fo:line-height="100%"/>
      <style:text-properties fo:hyphenate="true"/>
    </style:style>
    <style:style style:name="T358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5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60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61" style:parent-style-name="Normalny" style:family="paragraph">
      <style:paragraph-properties fo:text-align="justify" fo:margin-bottom="0.0555in" fo:line-height="100%"/>
      <style:text-properties fo:hyphenate="true"/>
    </style:style>
    <style:style style:name="T362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6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6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65" style:parent-style-name="Normalny" style:family="paragraph">
      <style:paragraph-properties fo:text-align="justify" fo:margin-bottom="0.0555in" fo:line-height="100%"/>
      <style:text-properties fo:hyphenate="true"/>
    </style:style>
    <style:style style:name="T366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67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6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69" style:parent-style-name="Normalny" style:family="paragraph">
      <style:paragraph-properties fo:text-align="justify" fo:margin-bottom="0.0555in" fo:line-height="100%"/>
      <style:text-properties fo:hyphenate="true"/>
    </style:style>
    <style:style style:name="T37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 style:language-complex="pl" style:country-complex="PL"/>
    </style:style>
    <style:style style:name="T37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7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73" style:parent-style-name="Normalny" style:family="paragraph">
      <style:paragraph-properties fo:text-align="justify" fo:margin-bottom="0.0555in" fo:line-height="100%"/>
      <style:text-properties fo:hyphenate="true"/>
    </style:style>
    <style:style style:name="T374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7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7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77" style:parent-style-name="Normalny" style:family="paragraph">
      <style:paragraph-properties fo:text-align="justify" fo:margin-bottom="0.0416in" fo:line-height="100%"/>
      <style:text-properties fo:hyphenate="true"/>
    </style:style>
    <style:style style:name="T378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7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80" style:parent-style-name="Normalny" style:family="paragraph">
      <style:paragraph-properties fo:text-align="justify" fo:margin-bottom="0.0416in" fo:line-height="100%"/>
      <style:text-properties fo:hyphenate="true"/>
    </style:style>
    <style:style style:name="T381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8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T38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  <style:style style:name="P384" style:parent-style-name="Normalny" style:family="paragraph">
      <style:paragraph-properties fo:text-align="justify" fo:margin-bottom="0.0416in" fo:line-height="100%"/>
      <style:text-properties fo:hyphenate="true"/>
    </style:style>
    <style:style style:name="T385" style:parent-style-name="Domyślnaczcionkaakapitu" style:family="text">
      <style:text-properties style:font-name="Times New Roman" style:font-name-asian="Times New Roman" fo:font-weight="bold" style:font-weight-asian="bold" style:letter-kerning="false" fo:font-size="12pt" style:font-size-asian="12pt" style:font-size-complex="12pt" style:language-asian="pl" style:country-asian="PL" style:language-complex="pl" style:country-complex="PL"/>
    </style:style>
    <style:style style:name="T38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 style:language-complex="pl" style:country-complex="PL"/>
    </style:style>
  </office:automatic-styles>
  <office:body>
    <office:text text:use-soft-page-breaks="true">
      <text:p text:style-name="P1"/>
      <text:p text:style-name="P4"><text:span text:style-name="T5">Pieczęć szkoły                           <text:s text:c="70"/></text:span><text:span text:style-name="T6">załącznik n1 do Regulaminu<text:s/></text:span></text:p>
      <text:p text:style-name="P7"><text:s text:c="131"/>Szkolnego Koła Caritas</text:p>
      <text:p text:style-name="P8"/>
      <text:p text:style-name="P9">Prośba Szkoły<text:s/></text:p>
      <text:p text:style-name="P10"><text:span text:style-name="T11">o powołanie Szkolnego Koła Caritas</text:span><text:span text:style-name="T12"> </text:span></text:p>
      <text:p text:style-name="P13"/>
      <text:p text:style-name="P14"><text:span text:style-name="T15">         </text:span></text:p>
      <text:p text:style-name="P16"><text:span text:style-name="T17">Dyrektor Caritas</text:span></text:p>
      <text:p text:style-name="P18"><text:span text:style-name="T19">Diecezji Zamojsko - Lubaczowskiej</text:span></text:p>
      <text:p text:style-name="P20"><text:span text:style-name="T21">ul. Hetmana Jana Zamoyskiego 1</text:span></text:p>
      <text:p text:style-name="P22"><text:span text:style-name="T23">22–400 Zamość</text:span></text:p>
      <text:p text:style-name="P24"><text:span text:style-name="T25"> </text:span></text:p>
      <text:p text:style-name="P26"><text:span text:style-name="T27">Odpowiadając na prośbę uczniów naszej szkoły,<text:s/></text:span><text:span text:style-name="T28">pragnących zaangażować się w działalność społeczną i charytatywną <text:s/>oraz w porozumieniu z Asystentem Kościelnym, Proboszczem Parafii .…………………………………………………………………………………………..</text:span><text:s/><text:span text:style-name="T29">zgodnie z postanowieniami Statutu Caritas Diecezji Zamojsko-Lubaczowskiej oraz Regulaminu Szkolnych Kół Caritas Diecezji Zamojsko-Lubaczowskiej, zwracam się z prośbą o powołanie na terenie</text:span><text:span text:style-name="T30"><text:s/></text:span><text:span text:style-name="T31">Szkoły ………………………………………………………………….………….............................................</text:span></text:p>
      <text:p text:style-name="P32">.......................................................................................................................... Szkolnego Koła Caritas.</text:p>
      <text:p text:style-name="P33"/>
      <text:p text:style-name="P34">Opiekunem Koła będzie: ………………………………………………………………………..</text:p>
      <text:p text:style-name="P35"><text:s text:c="80"/>Imię i nazwisko</text:p>
      <text:p text:style-name="P36"/>
      <text:p text:style-name="P37"/>
      <text:p text:style-name="P38"><text:span text:style-name="T39"> </text:span></text:p>
      <text:p text:style-name="P40"><text:span text:style-name="T41">                                                                                               </text:span><text:span text:style-name="T42"><text:tab/>     <text:s text:c="4"/> Dyrektor Szkoły</text:span></text:p>
      <text:p text:style-name="P43"> </text:p>
      <text:p text:style-name="P44"> </text:p>
      <text:p text:style-name="P45"><text:span text:style-name="T46">                                                  <text:s/></text:span><text:span text:style-name="T47">                                                . . . . . . . . . . . . . . . . . . . . . . . . . .                                               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s/>miejscowość, dnia</text:span></text:p>
      <text:p text:style-name="P54"> </text:p>
      <text:p text:style-name="P55"/>
      <text:p text:style-name="P56">DANE TELEADRESOWE DO KONTAKTU</text:p>
      <text:p text:style-name="P57">Dane teleadresowe: Szkoły, Opiekuna SKC, Opiekuna Duchowego</text:p>
      <text:list text:style-name="LFO1" text:continue-numbering="true">
        <text:list-item>
          <text:p text:style-name="P58"><text:span text:style-name="T59">Szkoła w której ma powstać Szkolne Koło Caritas (SKC)</text:span><text:span text:style-name="T60"><text:s/></text:span></text:p>
        </text:list-item>
      </text:list>
      <text:p text:style-name="P61">Nazwa Szkoły:</text:p>
      <text:p text:style-name="P62"><text:s/>……………………………………….…………………………………………………...….……...</text:p>
      <text:p text:style-name="P63">……………………………………………………………………….…………………………....…</text:p>
      <text:p text:style-name="P64">Adres Szkoły: ……………………………………………………………………………..…………</text:p>
      <text:p text:style-name="P65">…………………………………………………….…………………………………………………</text:p>
      <text:p text:style-name="P66">Strona www: ………………………………………………………..…………………..…………...</text:p>
      <text:p text:style-name="P67"><text:span text:style-name="T68">e-mail:<text:s/></text:span><text:span text:style-name="T69">………………………………….……...</text:span><text:span text:style-name="T70"><text:tab/></text:span><text:span text:style-name="T71"><text:tab/><text:s text:c="2"/>tel:<text:s/></text:span><text:span text:style-name="T72">…………….…………...………..….</text:span></text:p>
      <text:list text:style-name="LFO1" text:continue-numbering="true">
        <text:list-item>
          <text:p text:style-name="P73">Opiekun Szkolnego Koła Caritas</text:p>
        </text:list-item>
      </text:list>
      <text:p text:style-name="P74">Imię i Nazwisko ………………………………………….…………………………………………..</text:p>
      <text:p text:style-name="P75"><text:span text:style-name="T76">e-mail:<text:s/></text:span><text:span text:style-name="T77">………………………………………..</text:span><text:span text:style-name="T78"><text:tab/></text:span><text:span text:style-name="T79"><text:tab/><text:s/>tel:</text:span><text:span text:style-name="T80">……..……………………...…………</text:span><text:span text:style-name="T81"><text:tab/></text:span></text:p>
      <text:list text:style-name="LFO1" text:continue-numbering="true">
        <text:list-item>
          <text:p text:style-name="P82">Opiekun Szkolnego Koła Caritas</text:p>
        </text:list-item>
      </text:list>
      <text:p text:style-name="P83">Imię i Nazwisko …………………………………………………………………………….………..</text:p>
      <text:p text:style-name="P84"><text:span text:style-name="T85">e-mail:<text:s/></text:span><text:span text:style-name="T86">………………………………………..</text:span><text:span text:style-name="T87"><text:tab/></text:span><text:span text:style-name="T88"><text:tab/><text:s text:c="2"/>tel:</text:span><text:span text:style-name="T89">…….............…………...……………</text:span><text:span text:style-name="T90"><text:tab/></text:span></text:p>
      <text:list text:style-name="LFO1" text:continue-numbering="true">
        <text:list-item>
          <text:p text:style-name="P91"><text:span text:style-name="T92">Proboszcz Parafii (asystent kościelny) na terenie której znajduje się szkoła</text:span><text:span text:style-name="T93">:<text:s/></text:span></text:p>
        </text:list-item>
      </text:list>
      <text:p text:style-name="P94">Imię i Nazwisko ………………………………….…………………………………………………..</text:p>
      <text:p text:style-name="P95">Parafia ……………………………………….…………………………………………...……….…</text:p>
      <text:p text:style-name="P96">Adres: …………………………………………………………………………………………...…...</text:p>
      <text:p text:style-name="P97"><text:span text:style-name="T98">e-mail</text:span><text:span text:style-name="T99">……………………………………………</text:span><text:span text:style-name="T100"><text:tab/><text:s text:c="4"/>tel.<text:s/></text:span><text:span text:style-name="T101">………………….………………….</text:span></text:p>
      <text:p text:style-name="P102"/>
      <text:p text:style-name="P103">Caritas Diecezji Zamojsko-Lubaczowskiej</text:p>
      <text:p text:style-name="P104">ul. Hetmana Jana Zamoyskiego 1, <text:s/>22-400 Zamość</text:p>
      <text:p text:style-name="P105"><text:span text:style-name="T106">e-mail:<text:s/></text:span><text:a xlink:href="mailto:zamosc@caritas.pl" office:target-frame-name="_top" xlink:show="replace"><text:span text:style-name="T107">zamosc@caritas.pl</text:span></text:a><text:span text:style-name="T108"><text:s text:c="2"/></text:span><text:span text:style-name="T109"><text:tab/>tel: 606 673 423</text:span><text:span text:style-name="T110"><text:tab/></text:span></text:p>
      <text:p text:style-name="P111"><text:span text:style-name="T112">strona www:<text:s/></text:span><text:a xlink:href="../%20https:/caritas.zamojskolubaczowska.pl/" office:target-frame-name="_top" xlink:show="replace"><text:span text:style-name="T113"><text:s/></text:span><text:span text:style-name="T114">https://caritas.zamojskolubaczowska.pl/</text:span></text:a></text:p>
      <text:p text:style-name="P115"><text:span text:style-name="T116">fb:<text:s/></text:span><text:a xlink:href="https://www.facebook.com/CaritasZamosc" office:target-frame-name="_top" xlink:show="replace"><text:span text:style-name="T117">https://www.facebook.com/Car</text:span><text:bookmark-start text:name="_Hlt238204564"/><text:bookmark-start text:name="_Hlt238204565"/><text:bookmark-end text:name="_Hlt238204564"/><text:bookmark-end text:name="_Hlt238204565"/><text:span text:style-name="T118">itasZamosc</text:span></text:a></text:p>
      <text:p text:style-name="P119"><text:span text:style-name="T120">Instagram:<text:s/></text:span><text:a xlink:href="https://www.instagram.com/caritas_zamosc" office:target-frame-name="_top" xlink:show="replace"><text:span text:style-name="T121">https://www.instagram.com/caritas_zamosc</text:span></text:a><text:span text:style-name="T122"><text:s/></text:span></text:p>
      <text:p text:style-name="P123"><text:span text:style-name="T124">YouTube:</text:span><text:span text:style-name="T125"><text:s text:c="2"/></text:span><text:a xlink:href="http://www.youtube.com/@caritasdiecezjizamojsko-lu2668" office:target-frame-name="_top" xlink:show="replace"><text:span text:style-name="T126">www.youtube.com/@caritas</text:span><text:bookmark-start text:name="_Hlt238204549"/><text:bookmark-start text:name="_Hlt238204550"/><text:bookmark-end text:name="_Hlt238204549"/><text:bookmark-end text:name="_Hlt238204550"/><text:span text:style-name="T127">diecezjizamojsko-</text:span><text:bookmark-start text:name="_Hlt224738389"/><text:bookmark-start text:name="_Hlt224738390"/><text:bookmark-end text:name="_Hlt224738389"/><text:bookmark-end text:name="_Hlt224738390"/><text:span text:style-name="T128">lu</text:span></text:a><text:span text:style-name="T129"><text:s/></text:span><text:span text:style-name="T130"><text:s/></text:span></text:p>
      <text:p text:style-name="P131"/>
      <text:p text:style-name="P132"/>
      <text:p text:style-name="P133"><text:span text:style-name="T134">PROTOKÓŁ NR<text:s/></text:span><text:span text:style-name="T135">…….../…………</text:span></text:p>
      <text:p text:style-name="P136">Z zebrania założycielskiego Szkolnego <text:s/>Koła Caritas, które odbyło się dnia…………………………..</text:p>
      <text:p text:style-name="P137">w Szkole ………………………………………………………………………………………………..<text:s/>…………………………………………………………………………………………………………..</text:p>
      <text:h text:style-name="P138" text:outline-level="1">PORZĄDEK ZEBRANIA</text:h>
      <text:p text:style-name="P139"><text:span text:style-name="T140">1.<text:s/></text:span><text:span text:style-name="T141">Zapoznanie z porządkiem zebrania i powołanie protokolanta.</text:span></text:p>
      <text:p text:style-name="P142"><text:span text:style-name="T143">2.<text:s/></text:span><text:span text:style-name="T144">Zapoznanie z celami i zadaniami Szkolnego Koła<text:s/></text:span><text:span text:style-name="T145">Caritas<text:s/></text:span><text:span text:style-name="T146">na podstawie Statutu Caritas Diecezji Zamojsko-Lubaczowskiej, Statutu Wolontariatu i Regulaminu Szkolnego Koła Caritas.</text:span></text:p>
      <text:p text:style-name="P147"><text:span text:style-name="T148">3.<text:s/></text:span><text:span text:style-name="T149">Przeprowadzenie wyborów do zarządu Szkolnego Koła Caritas.</text:span></text:p>
      <text:p text:style-name="P150"><text:span text:style-name="T151">4.<text:s/></text:span><text:span text:style-name="T152">Ustalenie częstotliwości spotkań.</text:span></text:p>
      <text:p text:style-name="P153"><text:span text:style-name="T154">5.<text:s/></text:span><text:span text:style-name="T155">Przedyskutowanie programu działania.</text:span></text:p>
      <text:p text:style-name="P156"><text:span text:style-name="T157"> </text:span><text:span text:style-name="T158">Ad.1.</text:span><text:span text:style-name="T159"><text:s/>Zebranie otworzył opiekun Szkolnego Koła Caritas<text:s/></text:span></text:p>
      <text:p text:style-name="P160">……………………………………………………………...…………………….……………………..</text:p>
      <text:p text:style-name="P161">oraz asystent kościelny (opiekun duchowy) ……………………...……………………………………..</text:p>
      <text:p text:style-name="P162">Następnie opiekun Koła zapoznał zebranych z porządkiem posiedzenia.</text:p>
      <text:p text:style-name="P163"><text:span text:style-name="T164">Ad.2.</text:span><text:span text:style-name="T165"><text:s/>W dalszej części zebrania opiekun Koła zapoznał uczestników spotkania z zagadnieniem: czym jest Caritas? Czym są Szkolne Koła Caritas oraz jakie są jego cele i zadania.</text:span><text:span text:style-name="T166"><text:line-break/></text:span><text:span text:style-name="T167">Ad.3.</text:span><text:span text:style-name="T168"><text:s/>Następnie przystąpiono do wyborów Zarządu Szkolnego Koła Caritas. Po przeprowadzeniu jawnych wyborów do Zarządu weszli:</text:span></text:p>
      <text:p text:style-name="P169"><text:span text:style-name="T170">Przewodniczący:<text:s/></text:span><text:span text:style-name="T171">…………………...</text:span><text:span text:style-name="T172">………………………………………………………………….</text:span></text:p>
      <text:p text:style-name="P173"><text:span text:style-name="T174">Zastępca:</text:span><text:span text:style-name="T175"><text:s/>…………………………………..………..………………………………………………….</text:span></text:p>
      <text:p text:style-name="P176"><text:span text:style-name="T177">Skarbnik: </text:span><text:span text:style-name="T178">………………………………………………………………………………………………<text:s/></text:span></text:p>
      <text:p text:style-name="P179"><text:span text:style-name="T180"><text:s/></text:span><text:span text:style-name="T181">Sekretarz:</text:span><text:span text:style-name="T182"><text:s/>………………………………………………...…………………………………………...</text:span></text:p>
      <text:p text:style-name="P183"><text:span text:style-name="T184">Ad.4.</text:span><text:span text:style-name="T185"><text:s/>W dalszej części spotkania ustalono, że członkowie Szkolnego Koła Caritas będą spotykać się …………………………………………………………………………………………………………..</text:span></text:p>
      <text:p text:style-name="P186"><text:span text:style-name="T187"> Ad.5.</text:span><text:span text:style-name="T188"><text:s/>Następnie ustalono plan działania na najbliższą przyszłość:<text:s/></text:span></text:p>
      <text:p text:style-name="P189">……………………………………………………………...…………………….……………………..</text:p>
      <text:p text:style-name="P190">……………………………………………………………...…………………….……………………..</text:p>
      <text:p text:style-name="P191">……………………………………………………………...…………………….……………………..</text:p>
      <text:p text:style-name="P192">……………………………………………………………...…………………….……………………..</text:p>
      <text:p text:style-name="P193">……………………………………………………………...…………………….……………………..</text:p>
      <text:p text:style-name="P194">……………………………………………………………...…………………….……………………..</text:p>
      <text:p text:style-name="P195">……………………………………………………………...…………………….……………………..</text:p>
      <text:p text:style-name="P196">……………………………………………………………...…………………….……………………..</text:p>
      <text:p text:style-name="P197"/>
      <text:p text:style-name="P198"/>
      <text:p text:style-name="P199"/>
      <text:p text:style-name="P200">protokół sporządził<text:tab/><text:tab/><text:tab/><text:s/>opiekun Koła<text:tab/><text:tab/><text:tab/><text:s text:c="4"/>asystent kościelny</text:p>
      <text:soft-page-break/>
      <text:p text:style-name="P201"><text:span text:style-name="T202">KLAUZULA INFORMACYJNA<text:s/></text:span></text:p>
      <text:h text:style-name="P203" text:outline-level="2"><text:span text:style-name="T204">1. Administrator danych</text:span></text:h>
      <text:p text:style-name="P205"><text:span text:style-name="T206">Administratorem danych osobowych jest Caritas Diecezji Zamojsko-Lubaczowskiej, ul. Hetmana Jana Zamoyskiego 1, 22-400 Zamość,<text:s/></text:span><text:span text:style-name="T207">e-mail:<text:s/></text:span><text:a xlink:href="mailto:zamosc@caritas.pl" office:target-frame-name="_top" xlink:show="replace"><text:span text:style-name="T208">zamosc@caritas.pl</text:span></text:a><text:span text:style-name="T209">.<text:s/></text:span></text:p>
      <text:h text:style-name="P210" text:outline-level="2"><text:span text:style-name="T211">2. Inspektor Ochrony Danych</text:span></text:h>
      <text:p text:style-name="P212"><text:span text:style-name="T213">W sprawach dotyczących przetwarzania danych osobowych i realizacji praw można skontaktować się z Inspektorem Ochrony Danych pod adresem e-mail:<text:s/></text:span><text:a xlink:href="mailto:iod.zamosc@caritas.pl" office:target-frame-name="_top" xlink:show="replace"><text:span text:style-name="T214">iod.zamosc@caritas.pl</text:span></text:a><text:span text:style-name="T215">.<text:s/></text:span></text:p>
      <text:h text:style-name="P216" text:outline-level="2"><text:span text:style-name="T217">3. Cele i podstawy prawne przetwarzania</text:span></text:h>
      <text:p text:style-name="P218">Dane są przetwarzane w celu przyjęcia i rozpatrzenia prośby szkoły, uzgodnienia i udokumentowania powołania Szkolnego Koła Caritas, prowadzenia ewidencji SKC,<text:s/>ustalenia osób odpowiedzialnych za działalność Koła, kontaktu, koordynowania działań oraz dokumentowania współpracy ze szkołą i parafią. Podstawą przetwarzania jest art. 6 ust. 1 lit. f RODO - prawnie uzasadniony interes Administratora polegający na tworzeniu i prowadzeniu struktur SKC, utrzymywaniu kontaktu organizacyjnego oraz zapewnieniu rozliczalności.</text:p>
      <text:p text:style-name="P219">Jeżeli wskazanie osoby jako Opiekuna Duchowego lub Proboszcza ujawnia dane dotyczące jej przekonań religijnych, dodatkową podstawą przetwarzania jest<text:s/>art. 9 ust. 2 lit. d RODO - przetwarzanie w ramach uprawnionej działalności Caritas jako niezarobkowego podmiotu o celach religijnych, z zachowaniem odpowiednich zabezpieczeń.</text:p>
      <text:h text:style-name="P220" text:outline-level="2"><text:span text:style-name="T221">4. Kategorie i źródło danych</text:span></text:h>
      <text:p text:style-name="P222">Przetwarzane mogą być: imię i nazwisko, pełniona funkcja lub stanowisko, podpis, nazwa i dane teleadresowe szkoły lub parafii, powiązanie ze szkołą albo parafią, a także służbowy lub wskazany do kontaktu adres e-mail i numer telefonu. Dane są pozyskiwane bezpośrednio od osoby, której dotyczą albo<text:s/>przekazywane Caritas przez szkołę.</text:p>
      <text:h text:style-name="P223" text:outline-level="2"><text:span text:style-name="T224">5. Odbiorcy danych</text:span></text:h>
      <text:p text:style-name="P225">Dostęp do danych mogą mieć osoby upoważnione przez Administratora, podmioty świadczące na jego rzecz niezbędne usługi pocztowe, archiwizacyjne lub informatyczne oraz podmioty uprawnione do otrzymania danych na podstawie prawa.</text:p>
      <text:h text:style-name="P226" text:outline-level="2"><text:span text:style-name="T227">6. Okres przechowywania</text:span></text:h>
      <text:p text:style-name="P228">Dokumentacja dotycząca powołania Koła będzie przechowywana przez okres jego funkcjonowania, a następnie przez okres wynikający z zasad archiwizacji obowiązujących u Administratora lub do czasu przedawnienia<text:s/>ewentualnych roszczeń. Dane kontaktowe będą przetwarzane przez okres pełnienia danej funkcji i współpracy w ramach SKC oraz aktualizowane po zgłoszeniu zmiany.</text:p>
      <text:h text:style-name="P229" text:outline-level="2"><text:span text:style-name="T230">7. Prawa osób, których dane dotyczą</text:span></text:h>
      <text:p text:style-name="P231">W przypadkach określonych w RODO przysługuje prawo dostępu do danych, ich sprostowania, usunięcia i ograniczenia przetwarzania. Można również wnieść sprzeciw wobec przetwarzania opartego na art. 6 ust. 1 lit. f RODO z przyczyn związanych ze szczególną sytuacją oraz złożyć skargę do Prezesa Urzędu Ochrony Danych<text:s/>Osobowych.</text:p>
      <text:h text:style-name="P232" text:outline-level="2"><text:span text:style-name="T233">8. Podanie danych</text:span></text:h>
      <text:p text:style-name="P234">Podanie danych nie jest obowiązkiem ustawowym, lecz jest niezbędne do rozpatrzenia prośby szkoły, powołania SKC oraz prowadzenia współpracy. W przypadku danych kontaktowych należy wskazać co najmniej jeden skuteczny kanał kontaktu: adres e-mail albo numer telefonu. Brak wymaganych danych może uniemożliwić rozpatrzenie wniosku, powołanie Koła lub sprawną koordynację jego działalności.</text:p>
      <text:h text:style-name="P235" text:outline-level="2"><text:span text:style-name="T236">9. Zautomatyzowane decyzje i przekazywanie danych</text:span></text:h>
      <text:p text:style-name="P237"><text:span text:style-name="T238">Dane nie będą wykorzystywane do<text:s/></text:span><text:span text:style-name="T239">zautomatyzowanego podejmowania decyzji ani profilowania. Administrator nie planuje przekazywania danych poza Europejski Obszar Gospodarczy ani organizacjom międzynarodowym</text:span><text:span text:style-name="T240">.</text:span></text:p>
      <text:p text:style-name="P241"/>
      <text:soft-page-break/>
      <text:p text:style-name="P242"><text:span text:style-name="T243">DOBROWOLNA ZGODA NA UTRWALANIE I ROZPOWSZECHNIANIE WIZERUNKU, GŁOSU <text:s/>I WYPOWIEDZI PRZEZ CARITAS DIECEZJI ZAMOJSKO-LUBACZOWSKIEJ</text:span></text:p>
      <text:p text:style-name="P244"/>
      <text:p text:style-name="P245">Zgoda dotyczy materiałów wykonanych lub przekazanych w związku z działaniami, wydarzeniami, akcjami i inicjatywami Caritas Diecezji Zamojsko-Lubaczowskiej.</text:p>
      <text:p text:style-name="P246"><text:span text:style-name="T247">Imię i nazwisko osoby, której zgoda dotyczy:</text:span></text:p>
      <text:p text:style-name="P248"/>
      <text:p text:style-name="P249">.................................................................................................................................................................................</text:p>
      <text:p text:style-name="P250"><text:span text:style-name="T251">W przypadku osoby małoletniej – imię i nazwisko rodzica/opiekuna prawnego:</text:span></text:p>
      <text:p text:style-name="P252"/>
      <text:p text:style-name="P253">.................................................................................................................................................................................</text:p>
      <text:p text:style-name="P254">Działając jako osoba pełnoletnia albo przedstawiciel ustawowy osoby małoletniej,<text:s/>wyrażam dobrowolną i nieodpłatną zgodę na utrwalanie oraz rozpowszechnianie przez Caritas Diecezji Zamojsko-Lubaczowskiej mojego wizerunku, głosu i/lub wypowiedzi / wizerunku, głosu i/lub wypowiedzi mojego dziecka – w celu dokumentowania i relacjonowania działań Caritas oraz promocji wolontariatu i działalności statutowej Caritas.</text:p>
      <text:p text:style-name="P255"><text:span text:style-name="T256">Zakres materiałów – zaznacz właściwe:</text:span></text:p>
      <table:table table:style-name="Table257">
        <table:table-columns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>
            <text:p text:style-name="P262"><text:span text:style-name="T263">☐</text:span><text:span text:style-name="T264"><text:s/>fotografie</text:span></text:p>
          </table:table-cell>
          <table:table-cell table:style-name="TableCell265">
            <text:p text:style-name="P266"><text:span text:style-name="T267">☐</text:span><text:span text:style-name="T268"><text:s/>nagrania wideo</text:span></text:p>
          </table:table-cell>
        </table:table-row>
        <table:table-row table:style-name="TableRow269">
          <table:table-cell table:style-name="TableCell270">
            <text:p text:style-name="P271"><text:span text:style-name="T272">☐</text:span><text:span text:style-name="T273"><text:s/>głos / nagrania audio</text:span></text:p>
          </table:table-cell>
          <table:table-cell table:style-name="TableCell274">
            <text:p text:style-name="P275"><text:span text:style-name="T276">☐</text:span><text:span text:style-name="T277"><text:s/>wypowiedzi, rozmowy lub wywiady</text:span></text:p>
          </table:table-cell>
        </table:table-row>
      </table:table>
      <text:p text:style-name="P278"><text:span text:style-name="T279">Kanały publikacji – zaznacz właściwe:</text:span></text:p>
      <table:table table:style-name="Table280">
        <table:table-columns>
          <table:table-column table:style-name="TableColumn281"/>
          <table:table-column table:style-name="TableColumn282"/>
        </table:table-columns>
        <table:table-row table:style-name="TableRow283">
          <table:table-cell table:style-name="TableCell284">
            <text:p text:style-name="P285"><text:span text:style-name="T286">☐</text:span><text:span text:style-name="T287"><text:s/></text:span><text:a xlink:href="https://caritas.zamojskolubaczowska.pl/" office:target-frame-name="_top" xlink:show="replace"><text:span text:style-name="T288">https://caritas.zamojskolubaczowska.pl/</text:span></text:a><text:span text:style-name="T289"><text:s/></text:span></text:p>
          </table:table-cell>
          <table:table-cell table:style-name="TableCell290">
            <text:p text:style-name="P291"><text:span text:style-name="T292">☐</text:span><text:span text:style-name="T293"><text:s/></text:span><text:a xlink:href="https://www.facebook.com/CaritasZamosc" office:target-frame-name="_top" xlink:show="replace"><text:span text:style-name="T294">https://www.facebook.com/CaritasZamosc</text:span></text:a><text:span text:style-name="T295"><text:s/></text:span></text:p>
          </table:table-cell>
        </table:table-row>
        <table:table-row table:style-name="TableRow296">
          <table:table-cell table:style-name="TableCell297">
            <text:p text:style-name="P298"><text:span text:style-name="T299">☐</text:span><text:span text:style-name="T300"><text:s/></text:span><text:a xlink:href="https://www.youtube.com/@caritasdiecezjizamojsko-lu2668" office:target-frame-name="_top" xlink:show="replace"><text:span text:style-name="T301">https://www.youtube.com/@caritasdiecezjizamojsko-lu2668</text:span></text:a><text:span text:style-name="T302"><text:s/></text:span></text:p>
          </table:table-cell>
          <table:table-cell table:style-name="TableCell303">
            <text:p text:style-name="P304"><text:span text:style-name="T305">☐</text:span><text:span text:style-name="T306"><text:s/></text:span><text:a xlink:href="https://www.instagram.com/caritas_zamosc" office:target-frame-name="_top" xlink:show="replace"><text:span text:style-name="T307">https://www.instagram.com/caritas_zamosc</text:span></text:a><text:span text:style-name="T308"><text:s/></text:span></text:p>
          </table:table-cell>
        </table:table-row>
      </table:table>
      <text:p text:style-name="P309">Zgoda obejmuje również materiały przekazane Caritas przez osobę, której<text:s/>dotyczą, w celu ich publikacji, a także techniczne opracowanie materiałów (np. kadrowanie, montaż, skrócenie, poprawę jakości, napisy, podkład muzyczny), o ile nie zmienia ono sensu wypowiedzi ani nie narusza godności lub dóbr osobistych.</text:p>
      <text:p text:style-name="P310">Materiały nie będą łączone z informacjami o korzystaniu z pomocy Caritas, zdrowiu, niepełnosprawności, sytuacji rodzinnej lub ekonomicznej bez odrębnej podstawy prawnej.</text:p>
      <text:p text:style-name="P311">Zgoda jest dobrowolna. Jej brak nie powoduje negatywnych konsekwencji ani nie wpływa na możliwość<text:s/>udziału w działaniach Caritas lub korzystania z pomocy Caritas.<text:s/></text:p>
      <text:p text:style-name="P312"><text:span text:style-name="T313">Zgodę można wycofać w każdym czasie – w całości, dla danego materiału lub kanału – pisząc na<text:s/></text:span><text:a xlink:href="mailto:zamosc@caritas.pl" office:target-frame-name="_top" xlink:show="replace"><text:span text:style-name="T314">zamosc@caritas.pl</text:span></text:a><text:span text:style-name="T315"><text:s text:c="2"/>albo składając oświadczenie w siedzibie Caritas. Wycofanie nie wpływa na zgodność z prawem wcześniejszego wykorzystania. Po wycofaniu zgody Caritas zaprzestanie nowych publikacji i usunie materiał z kanałów pozostających pod jego kontrolą, o ile będzie to technicznie możliwe.</text:span></text:p>
      <text:p text:style-name="P316">Materiały<text:s/>opublikowane w Internecie mogą zostać skopiowane lub dalej udostępnione przez innych użytkowników, na co Caritas nie ma wpływu.<text:s/></text:p>
      <table:table table:style-name="Table317">
        <table:table-columns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>
            <text:p text:style-name="P322">Miejscowość i data:<text:line-break/></text:p>
            <text:p text:style-name="P323"/>
            <text:p text:style-name="P324">........................................................</text:p>
          </table:table-cell>
          <table:table-cell table:style-name="TableCell325">
            <text:p text:style-name="P326">Podpis osoby pełnoletniej albo rodzica/opiekuna prawnego:<text:line-break/></text:p>
            <text:p text:style-name="P327"/>
            <text:p text:style-name="P328">.................................................................................................</text:p>
          </table:table-cell>
        </table:table-row>
      </table:table>
      <text:p text:style-name="P329"><text:span text:style-name="T330">Stanowisko osoby małoletniej</text:span></text:p>
      <text:p text:style-name="P331">Zostałam/em poinformowana/ny w sposób dla mnie zrozumiały, że moje zdjęcia, nagrania, głos lub wypowiedzi mogą być<text:s/>publikowane przez Caritas.<text:s/></text:p>
      <text:p text:style-name="P332"><text:span text:style-name="T333"><text:s/></text:span><text:span text:style-name="T334">☐</text:span><text:span text:style-name="T335"><text:s/>zgadzam się <text:s text:c="2"/></text:span><text:span text:style-name="T336">☐</text:span><text:span text:style-name="T337"><text:s/>nie zgadzam się</text:span></text:p>
      <text:p text:style-name="P338"/>
      <text:p text:style-name="P339">Imię i nazwisko małoletniego........................................... Podpis/data: ..................................................................</text:p>
      <text:p text:style-name="P340"/>
      <text:p text:style-name="P341"><text:span text:style-name="T342">Jeżeli małoletni nie jest w stanie świadomie wyrazić stanowiska, nie wymaga się jego podpisu; należy jednak respektować jego sprzeciw lub dyskomfort.</text:span></text:p>
      <text:p text:style-name="P343"><text:s/></text:p>
      <text:soft-page-break/>
      <text:p text:style-name="P344">INFORMACJA O PRZETWARZANIU DANYCH OSOBOWYCH<text:line-break/>W ZWIĄZKU Z WIZERUNKIEM, GŁOSEM I WYPOWIEDZIĄ</text:p>
      <text:p text:style-name="P345"/>
      <text:h text:style-name="P346" text:outline-level="1"><text:span text:style-name="T347">1. Administrator danych.</text:span><text:span text:style-name="T348"><text:s/>Administratorem danych<text:s/></text:span><text:span text:style-name="T349">osobowych jest Caritas Diecezji Zamojsko-Lubaczowskiej, ul. Hetmana Jana Zamoyskiego 1, 22-400 Zamość, e-mail:<text:s/></text:span><text:a xlink:href="mailto:zamosc@caritas.pl" office:target-frame-name="_top" xlink:show="replace"><text:span text:style-name="T350">zamosc@caritas.pl</text:span></text:a><text:span text:style-name="T351">, <text:s/>tel. 606 673 423.</text:span></text:h>
      <text:p text:style-name="P352"><text:span text:style-name="T353">2. Kontakt z Inspektorem Ochrony Danych.</text:span><text:span text:style-name="T354"><text:s/>Z Inspektorem Ochrony Danych można skontaktować się pod adresem e-mail:<text:s/></text:span><text:a xlink:href="mailto:iod.zamosc@caritas.pl" office:target-frame-name="_top" xlink:show="replace"><text:span text:style-name="T355">iod.zamosc@caritas.pl</text:span></text:a><text:span text:style-name="T356"><text:s/></text:span></text:p>
      <text:p text:style-name="P357"><text:span text:style-name="T358">2. Cele i podstawy prawne.<text:s/></text:span><text:span text:style-name="T359">Wizerunek, głos i treść wypowiedzi są przetwarzane w celu dokumentowania i relacjonowania działań, wydarzeń,<text:s/></text:span><text:span text:style-name="T360">akcji i inicjatyw Caritas oraz promocji wolontariatu i działalności statutowej – na podstawie zgody (art. 6 ust. 1 lit. a RODO), a rozpowszechnianie wizerunku także na podstawie art. 81 ust. 1 ustawy o prawie autorskim i prawach pokrewnych. Dane z formularza zgody mogą być przechowywane w celu wykazania jej udzielenia lub wycofania oraz ustalenia, dochodzenia lub obrony przed roszczeniami – na podstawie art. 6 ust. 1 lit. f RODO.</text:span></text:p>
      <text:p text:style-name="P361"><text:span text:style-name="T362">4. Odbiorcy danych.<text:s/></text:span><text:span text:style-name="T363">Materiały mogą zostać udostępnione osobom korzystającym ze</text:span><text:span text:style-name="T364"><text:s/>strony internetowej i serwisów społecznościowych wskazanych w zgodzie. Odbiorcami danych mogą być również dostawcy hostingu, obsługi strony internetowej, usług informatycznych oraz podmioty świadczące na rzecz Caritas usługi fotograficzne, filmowe, montażowe lub promocyjne - w zakresie niezbędnym do realizacji tych usług. W przypadku publikacji w serwisach YouTube, Facebook i Instagram dane są również udostępniane operatorom tych platform, którzy przetwarzają je zgodnie z własnymi zasadami prywatności.</text:span></text:p>
      <text:p text:style-name="P365"><text:span text:style-name="T366">5.<text:s/></text:span><text:span text:style-name="T367">Przekazywanie danych poza Europejski Obszar Gospodarczy.<text:s/></text:span><text:span text:style-name="T368">W związku z publikacją materiałów w serwisach YouTube, Facebook i Instagram dane mogą być przetwarzane przez operatorów tych platform również poza Europejskim Obszarem Gospodarczym. Operatorzy platform stosują mechanizmy przewidziane w rozdziale V RODO, zgodnie z informacjami udostępnianymi w ich politykach prywatności.</text:span></text:p>
      <text:p text:style-name="P369"><text:span text:style-name="T370">4. Okres przetwarzania.</text:span><text:span text:style-name="T371"><text:s/>Wizerunek, głos i treść wypowiedzi będą przetwarzane do czasu ustania celu, dla którego zostały utrwalone i<text:s/></text:span><text:span text:style-name="T372">opublikowane, albo do wcześniejszego wycofania zgody lub uwzględnienia żądania usunięcia danych. Wycofanie zgody nie wpływa na zgodność z prawem przetwarzania dokonanego na jej podstawie przed wycofaniem. Formularz zgody może być przechowywany przez okres niezbędny do wykazania zgodności przetwarzania z prawem oraz do upływu terminów przedawnienia ewentualnych roszczeń.</text:span></text:p>
      <text:p text:style-name="P373"><text:span text:style-name="T374">5. Prawa.<text:s/></text:span><text:span text:style-name="T375">Osobie, której dane dotyczą, przysługuje - w zakresie wynikającym z RODO - prawo dostępu do danych, ich sprostowania, usunięcia,<text:s/></text:span><text:span text:style-name="T376">ograniczenia przetwarzania oraz – gdy ma zastosowanie – przenoszenia danych. Wobec przetwarzania opartego na art. 6 ust. 1 lit. f RODO przysługuje prawo sprzeciwu. Zgodę można wycofać w dowolnym momencie, bez wpływu na zgodność z prawem wcześniejszego przetwarzania.</text:span></text:p>
      <text:p text:style-name="P377"><text:span text:style-name="T378">6. Skarga.<text:s/></text:span><text:span text:style-name="T379">Osobie, której dane dotyczą, przysługuje prawo wniesienia skargi do Prezesa Urzędu Ochrony Danych Osobowych, jeżeli osoba uzna, że jej dane są przetwarzane niezgodnie z prawem.</text:span></text:p>
      <text:p text:style-name="P380"><text:span text:style-name="T381">7. Dobrowolność.<text:s/></text:span><text:span text:style-name="T382">Podanie danych i wyrażenie zgody jest<text:s/></text:span><text:span text:style-name="T383">dobrowolne. Brak zgody nie powoduje negatywnych konsekwencji ani nie wpływa na możliwość udziału w działaniach Caritas lub korzystania z pomocy Caritas.</text:span></text:p>
      <text:p text:style-name="P384"><text:span text:style-name="T385">8. Automatyczne decyzje.<text:s/></text:span><text:span text:style-name="T386">Dane nie będą wykorzystywane do zautomatyzowanego podejmowania decyzji ani profilowani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number text:level="2" text:style-name="WW_CharLFO1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5in" fo:margin-bottom="0.491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agłówek" style:family="paragraph">
      <style:paragraph-properties fo:text-align="center"/>
    </style:style>
    <style:style style:name="P3" style:parent-style-name="Stopka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Obraz 1" text:anchor-type="as-char" svg:x="0in" svg:y="0in" svg:width="2.29167in" svg:height="0.62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text:page-number text:fixed="false">2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itas Diecezji Zamojsko-Lubaczowskiej</meta:initial-creator>
    <dc:creator>Caritas Diecezji Zamojsko-Lubaczowskiej</dc:creator>
    <meta:creation-date>2026-08-21T08:44:00Z</meta:creation-date>
    <dc:date>2026-08-25T06:24:00Z</dc:date>
    <meta:template xlink:href="Normal.dotm" xlink:type="simple"/>
    <meta:editing-cycles>5</meta:editing-cycles>
    <meta:editing-duration>PT8100S</meta:editing-duration>
    <meta:document-statistic meta:page-count="6" meta:paragraph-count="31" meta:word-count="2261" meta:character-count="15802" meta:row-count="113" meta:non-whitespace-character-count="13572"/>
  </office:meta>
</office:document-meta>
</file>